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32100000261B7E7FCDDFE5124F3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5.84pt"/>
    </style:style>
    <style:style style:name="co2" style:family="table-column">
      <style:table-column-properties fo:break-before="auto" style:column-width="150.01pt"/>
    </style:style>
    <style:style style:name="co3" style:family="table-column">
      <style:table-column-properties fo:break-before="auto" style:column-width="86.09pt"/>
    </style:style>
    <style:style style:name="co4" style:family="table-column">
      <style:table-column-properties fo:break-before="auto" style:column-width="9.69pt"/>
    </style:style>
    <style:style style:name="co5" style:family="table-column">
      <style:table-column-properties fo:break-before="auto" style:column-width="70.16pt"/>
    </style:style>
    <style:style style:name="co6" style:family="table-column">
      <style:table-column-properties fo:break-before="auto" style:column-width="88.21pt"/>
    </style:style>
    <style:style style:name="co7" style:family="table-column">
      <style:table-column-properties fo:break-before="auto" style:column-width="99.35pt"/>
    </style:style>
    <style:style style:name="co8" style:family="table-column">
      <style:table-column-properties fo:break-before="auto" style:column-width="144.45pt"/>
    </style:style>
    <style:style style:name="co9" style:family="table-column">
      <style:table-column-properties fo:break-before="auto" style:column-width="127.81pt"/>
    </style:style>
    <style:style style:name="co10" style:family="table-column">
      <style:table-column-properties fo:break-before="auto" style:column-width="50.71pt"/>
    </style:style>
    <style:style style:name="co11" style:family="table-column">
      <style:table-column-properties fo:break-before="auto" style:column-width="81.95pt"/>
    </style:style>
    <style:style style:name="co12" style:family="table-column">
      <style:table-column-properties fo:break-before="auto" style:column-width="112.51pt"/>
    </style:style>
    <style:style style:name="co13" style:family="table-column">
      <style:table-column-properties fo:break-before="auto" style:column-width="82.66pt"/>
    </style:style>
    <style:style style:name="co14" style:family="table-column">
      <style:table-column-properties fo:break-before="auto" style:column-width="223.65pt"/>
    </style:style>
    <style:style style:name="co15" style:family="table-column">
      <style:table-column-properties fo:break-before="auto" style:column-width="191.71pt"/>
    </style:style>
    <style:style style:name="ro1" style:family="table-row">
      <style:table-row-properties style:row-height="25.51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9.75pt" fo:break-before="auto" style:use-optimal-row-height="false"/>
    </style:style>
    <style:style style:name="ta1" style:family="table" style:master-page-name="PageStyle_5f_Overview">
      <style:table-properties table:display="true" style:writing-mode="lr-tb" tableooo:tab-color="#8e7cc3"/>
    </style:style>
    <style:style style:name="ta2" style:family="table" style:master-page-name="PageStyle_5f_Segments">
      <style:table-properties table:display="true" style:writing-mode="lr-tb" tableooo:tab-color="#c27ba0"/>
    </style:style>
    <style:style style:name="ce1" style:family="table-cell" style:parent-style-name="Default">
      <style:table-cell-properties fo:background-color="#666666" style:diagonal-bl-tr="none" style:diagonal-tl-br="none" style:text-align-source="fix" style:repeat-content="false" fo:wrap-option="no-wrap" fo:border="0.74pt solid #666666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666666" fo:background-color="#666666" style:diagonal-bl-tr="none" style:diagonal-tl-br="none" style:text-align-source="fix" style:repeat-content="false" fo:wrap-option="no-wrap" fo:border-left="0.74pt solid #666666" style:direction="ltr" fo:border-right="none" style:rotation-angle="0" style:rotation-align="none" style:shrink-to-fit="false" fo:border-top="0.74pt solid #666666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3" style:family="table-cell" style:parent-style-name="Default">
      <style:table-cell-properties fo:border-bottom="none" fo:background-color="#666666" style:diagonal-bl-tr="none" style:diagonal-tl-br="none" style:text-align-source="fix" style:repeat-content="false" fo:wrap-option="no-wrap" fo:border-left="0.74pt solid #666666" style:direction="ltr" fo:border-right="0.74pt solid #666666" style:rotation-angle="0" style:rotation-align="none" style:shrink-to-fit="false" fo:border-top="0.74pt solid #666666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4" style:family="table-cell" style:parent-style-name="Default">
      <style:table-cell-properties fo:background-color="#999999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66666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6" style:family="table-cell" style:parent-style-name="Default" style:data-style-name="N125">
      <style:table-cell-properties fo:border-bottom="0.74pt solid #000000" fo:background-color="#66666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66666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Headland On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666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666666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666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10" style:family="table-cell" style:parent-style-name="Default" style:data-style-name="N125">
      <style:table-cell-properties fo:border-bottom="0.74pt solid #000000" fo:background-color="#666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666666" fo:background-color="#666666" style:diagonal-bl-tr="none" style:diagonal-tl-br="none" style:text-align-source="fix" style:repeat-content="false" fo:wrap-option="no-wrap" fo:border-left="none" style:direction="ltr" fo:border-right="0.74pt solid #666666" style:rotation-angle="0" style:rotation-align="none" style:shrink-to-fit="false" fo:border-top="0.74pt solid #666666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12" style:family="table-cell" style:parent-style-name="Default">
      <style:table-cell-properties fo:background-color="#666666" style:diagonal-bl-tr="none" style:diagonal-tl-br="none" style:text-align-source="fix" style:repeat-content="false" fo:wrap-option="no-wrap" fo:border="0.74pt solid #666666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Headland One" fo:font-size="11pt" fo:font-style="normal" fo:text-shadow="none" style:text-underline-style="none" fo:font-weight="normal" style:font-size-asian="11pt" style:font-style-asian="normal" style:font-weight-asian="normal" style:font-name-complex="Headland One" style:font-size-complex="1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 style:data-style-name="N126">
      <style:table-cell-properties fo:background-color="#3c78d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24pt" fo:font-style="normal" fo:text-shadow="none" style:text-underline-style="none" fo:font-weight="bold" style:font-size-asian="24pt" style:font-style-asian="normal" style:font-weight-asian="bold" style:font-name-complex="Merriweather" style:font-size-complex="24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a2c4c9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order-bottom="none" fo:background-color="#a2c4c9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20" style:family="table-cell" style:parent-style-name="Default">
      <style:table-cell-properties fo:border-bottom="none" fo:background-color="#a2c4c9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Inknut Antiqua" fo:font-size="24pt" fo:font-style="normal" fo:text-shadow="none" style:text-underline-style="none" fo:font-weight="normal" style:font-size-asian="24pt" style:font-style-asian="normal" style:font-weight-asian="normal" style:font-name-complex="Inknut Antiqua" style:font-size-complex="24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ffffff" style:direction="ltr" fo:border-right="0.74pt solid #ffffff" style:rotation-angle="0" style:rotation-align="none" style:shrink-to-fit="false" fo:border-top="0.74pt solid #ffffff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126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24pt" fo:font-style="normal" fo:text-shadow="none" style:text-underline-style="none" fo:font-weight="bold" style:font-size-asian="24pt" style:font-style-asian="normal" style:font-weight-asian="bold" style:font-name-complex="Merriweather" style:font-size-complex="24pt" style:font-style-complex="normal" style:font-weight-complex="bold"/>
    </style:style>
    <style:style style:name="ce25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fo:border-left="1.7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fo:border-left="1.7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norm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8pt" fo:font-style="normal" fo:text-shadow="none" style:text-underline-style="none" fo:font-weight="normal" style:font-size-asian="18pt" style:font-style-asian="normal" style:font-weight-asian="normal" style:font-name-complex="Comfortaa" style:font-size-complex="18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9cb9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9pt" fo:font-style="normal" fo:text-shadow="none" style:text-underline-style="none" fo:font-weight="normal" style:font-size-asian="19pt" style:font-style-asian="normal" style:font-weight-asian="normal" style:font-name-complex="Comfortaa" style:font-size-complex="19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 style:data-style-name="N126">
      <style:table-cell-properties fo:border-bottom="none" fo:background-color="#e69138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37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 style:data-style-name="N126">
      <style:table-cell-properties fo:border-bottom="0.74pt solid #d9d9d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" style:family="table-cell" style:parent-style-name="Default" style:data-style-name="N126">
      <style:table-cell-properties fo:border-bottom="1.76pt solid 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 style:data-style-name="N126">
      <style:table-cell-properties fo:border-bottom="none" fo:background-color="#f4cc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Default" style:data-style-name="N126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2pt" fo:font-style="normal" fo:text-shadow="none" style:text-underline-style="none" fo:font-weight="bold" style:font-size-asian="12pt" style:font-style-asian="normal" style:font-weight-asian="bold" style:font-name-complex="Merriweather" style:font-size-complex="12pt" style:font-style-complex="normal" style:font-weight-complex="bold"/>
    </style:style>
    <style:style style:name="ce47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27">
      <style:table-cell-properties fo:border-bottom="0.74pt solid #d9d9d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127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127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27">
      <style:table-cell-properties fo:border-bottom="none" fo:background-color="#f4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d9d9d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order-bottom="0.74pt solid #999999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fo:border-bottom="1.76pt solid #cc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fo:border-bottom="0.74pt solid #999999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fo:border-bottom="none" fo:background-color="#f4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126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3pt" fo:font-style="normal" fo:text-shadow="none" style:text-underline-style="none" fo:font-weight="bold" style:font-size-asian="13pt" style:font-style-asian="normal" style:font-weight-asian="bold" style:font-name-complex="Merriweather" style:font-size-complex="13pt" style:font-style-complex="normal" style:font-weight-complex="bold"/>
    </style:style>
    <style:style style:name="ce67" style:family="table-cell" style:parent-style-name="Default">
      <style:table-cell-properties fo:border-bottom="0.74pt solid #d9d9d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0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fo:border-bottom="0.74pt solid #999999" fo:background-color="#ff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76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79" style:family="table-cell" style:parent-style-name="Default">
      <style:table-cell-properties fo:border-bottom="0.74pt solid #000000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8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8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5" style:family="table-cell" style:parent-style-name="Default">
      <style:table-cell-properties fo:border-bottom="0.74pt solid #000000" fo:background-color="#ffe5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mfortaa" fo:font-size="12pt" fo:font-style="normal" fo:text-shadow="none" style:text-underline-style="none" fo:font-weight="bold" style:font-size-asian="12pt" style:font-style-asian="normal" style:font-weight-asian="bold" style:font-name-complex="Comfortaa" style:font-size-complex="12pt" style:font-style-complex="normal" style:font-weight-complex="bold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87" style:family="table-cell" style:parent-style-name="Default" style:data-style-name="N127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 style:data-style-name="N127">
      <style:table-cell-properties fo:border-bottom="0.74pt solid #d9d9d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 style:data-style-name="N127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Default" style:data-style-name="N127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 style:data-style-name="N127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3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4" style:family="table-cell" style:parent-style-name="Default" style:data-style-name="N127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5" style:family="table-cell" style:parent-style-name="Default" style:data-style-name="N127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6" style:family="table-cell" style:parent-style-name="Default" style:data-style-name="N127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Default" style:data-style-name="N127">
      <style:table-cell-properties fo:border-bottom="none" fo:background-color="#f4cc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Default" style:data-style-name="N126">
      <style:table-cell-properties fo:background-color="#e69138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99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0" style:family="table-cell" style:parent-style-name="Default" style:data-style-name="N126">
      <style:table-cell-properties fo:border-bottom="0.74pt solid #d9d9d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Default" style:data-style-name="N126">
      <style:table-cell-properties fo:border-bottom="1.76pt solid #cccc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 style:data-style-name="N126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Default" style:data-style-name="N126">
      <style:table-cell-properties fo:border-bottom="0.74pt solid #999999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0" style:family="table-cell" style:parent-style-name="Default" style:data-style-name="N126">
      <style:table-cell-properties fo:border-bottom="1.76pt solid #cc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1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3" style:family="table-cell" style:parent-style-name="Default" style:data-style-name="N126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4" style:family="table-cell" style:parent-style-name="Default" style:data-style-name="N126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5" style:family="table-cell" style:parent-style-name="Default" style:data-style-name="N126">
      <style:table-cell-properties fo:border-bottom="0.74pt solid #999999" fo:background-color="#f3f3f3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6" style:family="table-cell" style:parent-style-name="Default" style:data-style-name="N126">
      <style:table-cell-properties fo:border-bottom="0.74pt solid #999999" fo:background-color="#f4cc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7" style:family="table-cell" style:parent-style-name="Default" style:data-style-name="N126">
      <style:table-cell-properties fo:border-bottom="1.76pt solid #000000" fo:background-color="#e69138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fo:border-bottom="0.74pt solid #d9d9d9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fo:border-bottom="0.74pt solid #999999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2" style:family="table-cell" style:parent-style-name="Default">
      <style:table-cell-properties fo:border-bottom="1.76pt solid #cccc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7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8" style:family="table-cell" style:parent-style-name="Default">
      <style:table-cell-properties fo:border-bottom="0.74pt solid #999999" fo:background-color="#f4cc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999999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9" style:family="table-cell" style:parent-style-name="Default">
      <style:table-cell-properties fo:border-bottom="0.74pt solid #999999" style:diagonal-bl-tr="none" style:diagonal-tl-br="none" fo:border-left="1.76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0" style:family="table-cell" style:parent-style-name="Default" style:data-style-name="N126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erriweather" fo:font-size="18pt" fo:font-style="normal" fo:text-shadow="none" style:text-underline-style="none" fo:font-weight="bold" style:font-size-asian="18pt" style:font-style-asian="normal" style:font-weight-asian="bold" style:font-name-complex="Merriweather" style:font-size-complex="18pt" style:font-style-complex="normal" style:font-weight-complex="bold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gr2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21.32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Overview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5" table:number-columns-repeated="1017" table:default-cell-style-name="Default"/>
        <table:table-row table:style-name="ro1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/>
          <table:table-cell table:style-name="ce3"/>
          <table:table-cell table:style-name="ce1" table:number-columns-repeated="24"/>
          <table:table-cell table:number-columns-repeated="998"/>
        </table:table-row>
        <table:table-row table:style-name="ro2">
          <table:table-cell table:style-name="ce2"/>
          <table:table-cell table:style-name="ce4" office:value-type="string" calcext:value-type="string">
            <text:p>Chapters</text:p>
          </table:table-cell>
          <table:table-cell table:style-name="ce4" office:value-type="string" calcext:value-type="string">
            <text:p>Chapter Times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CHAPTER ZERO</text:p>
          </table:table-cell>
          <table:table-cell table:style-name="ce8" office:value-type="string" calcext:value-type="string">
            <text:p>3:16.190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Intro map</text:p>
          </table:table-cell>
          <table:table-cell table:style-name="ce9" office:value-type="string" calcext:value-type="string">
            <text:p>2:01.980</text:p>
          </table:table-cell>
          <table:table-cell table:style-name="ce11"/>
          <table:table-cell table:style-name="ce1">
            <draw:frame table:end-cell-address="Overview.J25" table:end-x="30.22pt" table:end-y="15pt" draw:z-index="0" draw:name="image1.png" draw:style-name="gr1" draw:text-style-name="P1" svg:width="410.97pt" svg:height="311.98pt" svg:x="17.26pt" svg:y="2.24pt">
              <draw:image xlink:href="Pictures/100002010000032100000261B7E7FCDDFE5124F3.png" xlink:type="simple" xlink:show="embed" xlink:actuate="onLoad">
                <text:p/>
              </draw:image>
            </draw:frame>
          </table:table-cell>
          <table:table-cell table:style-name="ce1" table:number-columns-repeated="21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ASHES</text:p>
          </table:table-cell>
          <table:table-cell table:style-name="ce9" office:value-type="string" calcext:value-type="string">
            <text:p>3:19.545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CONTACT ABERRATION</text:p>
          </table:table-cell>
          <table:table-cell table:style-name="ce9" office:value-type="string" calcext:value-type="string">
            <text:p>1:23.565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CHAMBER CATACOMB</text:p>
          </table:table-cell>
          <table:table-cell table:style-name="ce9" office:value-type="string" calcext:value-type="string">
            <text:p>4:42.660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VENTURE GHOST</text:p>
          </table:table-cell>
          <table:table-cell table:style-name="ce9" office:value-type="float" office:value="41.895" calcext:value-type="float">
            <text:p>41.895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EXHUMATION ZONE</text:p>
          </table:table-cell>
          <table:table-cell table:style-name="ce9" office:value-type="float" office:value="40.305" calcext:value-type="float">
            <text:p>40.305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APPREHENSION</text:p>
          </table:table-cell>
          <table:table-cell table:style-name="ce9" office:value-type="string" calcext:value-type="string">
            <text:p>1:06.165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2"/>
          <table:table-cell table:style-name="ce5" office:value-type="string" calcext:value-type="string">
            <text:p>CHIRALITY</text:p>
          </table:table-cell>
          <table:table-cell table:style-name="ce9" office:value-type="string" calcext:value-type="string">
            <text:p>10:28.410</text:p>
          </table:table-cell>
          <table:table-cell table:style-name="ce11"/>
          <table:table-cell table:style-name="ce1" table:number-columns-repeated="22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Final Time</text:p>
          </table:table-cell>
          <table:table-cell table:style-name="ce4" office:value-type="string" calcext:value-type="string">
            <text:p>28:36.285</text:p>
          </table:table-cell>
          <table:table-cell table:style-name="ce1" table:number-columns-repeated="6"/>
          <table:table-cell table:style-name="ce12"/>
          <table:table-cell table:style-name="ce1" table:number-columns-repeated="16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Runners</text:p>
          </table:table-cell>
          <table:table-cell table:style-name="ce4" office:value-type="string" calcext:value-type="string">
            <text:p>Segment Count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peng</text:p>
          </table:table-cell>
          <table:table-cell table:style-name="ce8" office:value-type="float" office:value="364" calcext:value-type="float">
            <text:p>364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MPy</text:p>
          </table:table-cell>
          <table:table-cell table:style-name="ce9" office:value-type="float" office:value="93" calcext:value-type="float">
            <text:p>93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Prolert</text:p>
          </table:table-cell>
          <table:table-cell table:style-name="ce9" office:value-type="float" office:value="7" calcext:value-type="float">
            <text:p>7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Eold</text:p>
          </table:table-cell>
          <table:table-cell table:style-name="ce9" office:value-type="float" office:value="4" calcext:value-type="float">
            <text:p>4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Furca</text:p>
          </table:table-cell>
          <table:table-cell table:style-name="ce9" office:value-type="float" office:value="1" calcext:value-type="float">
            <text:p>1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Total Segments</text:p>
          </table:table-cell>
          <table:table-cell table:style-name="ce4" table:formula="of:=SUM([.C19:.C23])" office:value-type="float" office:value="469" calcext:value-type="float">
            <text:p>469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 table:number-rows-repeated="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Run Started</text:p>
          </table:table-cell>
          <table:table-cell table:style-name="ce4" office:value-type="string" calcext:value-type="string">
            <text:p>Run Finished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6" office:value-type="date" office:date-value="2022-12-01" calcext:value-type="date">
            <text:p>December 2022</text:p>
          </table:table-cell>
          <table:table-cell table:style-name="ce10" office:value-type="date" office:date-value="2024-04-01" calcext:value-type="date">
            <text:p>April 2024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 table:number-rows-repeated="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Run Category</text:p>
          </table:table-cell>
          <table:table-cell table:style-name="ce4" office:value-type="string" calcext:value-type="string">
            <text:p>Mod Version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/>
          <table:table-cell table:style-name="ce5" office:value-type="string" calcext:value-type="string">
            <text:p>Any% No ISG</text:p>
          </table:table-cell>
          <table:table-cell table:style-name="ce5" office:value-type="string" calcext:value-type="string">
            <text:p>1.0.0</text:p>
          </table:table-cell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>
            <text:p>Bonus Content</text:p>
          </table:table-cell>
          <table:table-cell table:style-name="ce1" table:number-columns-repeated="24"/>
          <table:table-cell table:number-columns-repeated="998"/>
        </table:table-row>
        <table:table-row table:style-name="ro2">
          <table:table-cell table:style-name="ce1"/>
          <table:table-cell table:style-name="ce7" office:value-type="string" calcext:value-type="string">
            <text:p><text:a xlink:href="https://www.youtube.com/watch?v=Eol4siEj3GE" xlink:type="simple">Outtakes Video</text:a></text:p>
          </table:table-cell>
          <table:table-cell table:style-name="ce1" table:number-columns-repeated="24"/>
          <table:table-cell table:number-columns-repeated="998"/>
        </table:table-row>
        <table:table-row table:style-name="ro2">
          <table:table-cell table:style-name="ce1" table:number-columns-repeated="26"/>
          <table:table-cell table:number-columns-repeated="998"/>
        </table:table-row>
        <table:table-row table:style-name="ro2" table:number-rows-repeated="962">
          <table:table-cell table:style-name="ce1" table:number-columns-repeated="26"/>
          <table:table-cell table:number-columns-repeated="998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egments" table:style-name="ta2">
        <table:table-column table:style-name="co4" table:default-cell-style-name="Default"/>
        <table:table-column table:style-name="co8" table:default-cell-style-name="Default"/>
        <table:table-column table:style-name="co9" table:default-cell-style-name="Default"/>
        <table:table-column table:style-name="co5" table:number-columns-repeated="2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5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visibility="collapse" table:default-cell-style-name="Default"/>
        <table:table-column table:style-name="co5" table:visibility="collapse" table:number-columns-repeated="3" table:default-cell-style-name="Default"/>
        <table:table-column table:style-name="co5" table:number-columns-repeated="1009" table:default-cell-style-name="Default"/>
        <table:table-row table:style-name="ro4">
          <table:table-cell/>
          <table:table-cell table:style-name="ce14"/>
          <table:table-cell table:style-name="ce23" table:number-columns-repeated="11"/>
          <table:table-cell table:style-name="ce13" table:number-columns-repeated="2"/>
          <table:table-cell table:number-columns-repeated="1009"/>
        </table:table-row>
        <table:table-row table:style-name="ro2">
          <table:table-cell/>
          <table:table-cell table:style-name="ce15" office:value-type="string" calcext:value-type="string">
            <text:p>Chapter</text:p>
          </table:table-cell>
          <table:table-cell table:style-name="ce24" office:value-type="string" calcext:value-type="string">
            <text:p>Map</text:p>
          </table:table-cell>
          <table:table-cell table:style-name="ce36" office:value-type="string" calcext:value-type="string">
            <text:p>№</text:p>
          </table:table-cell>
          <table:table-cell table:style-name="ce46" office:value-type="string" calcext:value-type="string">
            <text:p>Seg. + _2 Time</text:p>
          </table:table-cell>
          <table:table-cell table:style-name="ce46" office:value-type="string" calcext:value-type="string">
            <text:p>_2 Extra Time</text:p>
          </table:table-cell>
          <table:table-cell table:style-name="ce66" office:value-type="string" calcext:value-type="string">
            <text:p>Runner Name</text:p>
          </table:table-cell>
          <table:table-cell table:style-name="ce66" office:value-type="string" calcext:value-type="string">
            <text:p>Total Map Time</text:p>
          </table:table-cell>
          <table:table-cell table:style-name="ce66" office:value-type="string" calcext:value-type="string">
            <text:p>Total Time</text:p>
          </table:table-cell>
          <table:table-cell table:style-name="ce98" office:value-type="string" calcext:value-type="string">
            <text:p>Ticks</text:p>
          </table:table-cell>
          <table:table-cell table:style-name="ce117" office:value-type="string" calcext:value-type="string">
            <text:p>Comment</text:p>
          </table:table-cell>
          <table:table-cell table:style-name="ce130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table-cell table:style-name="ce16" office:value-type="string" calcext:value-type="string" table:number-columns-spanned="1" table:number-rows-spanned="25">
            <text:p>CHAPTER ZERO</text:p>
          </table:table-cell>
          <table:table-cell table:style-name="ce25" office:value-type="string" calcext:value-type="string" table:number-columns-spanned="1" table:number-rows-spanned="23">
            <text:p>ez2_c0_1</text:p>
          </table:table-cell>
          <table:table-cell table:style-name="ce37" table:formula="of:=0" office:value-type="float" office:value="0" calcext:value-type="float">
            <text:p>000</text:p>
          </table:table-cell>
          <table:table-cell table:style-name="ce47" table:formula="of:=[.J3]*0.015+IF([.F3]=0.015; [.F3])" office:value-type="float" office:value="15.345" calcext:value-type="float">
            <text:p>15.345</text:p>
          </table:table-cell>
          <table:table-cell table:style-name="ce54" office:value-type="string" calcext:value-type="string">
            <text:p>-</text:p>
          </table:table-cell>
          <table:table-cell table:style-name="ce54" office:value-type="string" calcext:value-type="string">
            <text:p>peng</text:p>
          </table:table-cell>
          <table:table-cell table:style-name="ce75" table:formula="of:=prettyprinttime(SUM([.E3:.E25]))" office:value-type="string" office:string-value="" calcext:value-type="error" table:number-columns-spanned="1" table:number-rows-spanned="23">
            <text:p>#NAME?</text:p>
          </table:table-cell>
          <table:table-cell table:style-name="ce88" table:formula="of:=[.E3]" office:value-type="float" office:value="15.345" calcext:value-type="float">
            <text:p>15.345</text:p>
          </table:table-cell>
          <table:table-cell table:style-name="ce99" office:value-type="float" office:value="1023" calcext:value-type="float">
            <text:p>1023</text:p>
          </table:table-cell>
          <table:table-cell table:style-name="ce118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38" table:formula="of:=[.D3]+1" office:value-type="float" office:value="1" calcext:value-type="float">
            <text:p>001</text:p>
          </table:table-cell>
          <table:table-cell table:style-name="ce48" table:formula="of:=[.J4]*0.015+IF([.F4]=0.015; [.F4])" office:value-type="float" office:value="6.765" calcext:value-type="float">
            <text:p>6.765</text:p>
          </table:table-cell>
          <table:table-cell table:style-name="ce55" office:value-type="string" calcext:value-type="string">
            <text:p>-</text:p>
          </table:table-cell>
          <table:table-cell table:style-name="ce67" office:value-type="string" calcext:value-type="string">
            <text:p>peng</text:p>
          </table:table-cell>
          <table:covered-table-cell table:style-name="ce76"/>
          <table:table-cell table:style-name="ce89" table:formula="of:=[.I3]+[.E4]" office:value-type="float" office:value="22.11" calcext:value-type="float">
            <text:p>22.110</text:p>
          </table:table-cell>
          <table:table-cell table:style-name="ce100" office:value-type="float" office:value="451" calcext:value-type="float">
            <text:p>451</text:p>
          </table:table-cell>
          <table:table-cell table:style-name="ce119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39" table:formula="of:=[.D4]+1" office:value-type="float" office:value="2" calcext:value-type="float">
            <text:p>002</text:p>
          </table:table-cell>
          <table:table-cell table:style-name="ce49" table:formula="of:=[.J5]*0.015+IF([.F5]=0.015; [.F5])" office:value-type="float" office:value="1.11" calcext:value-type="float">
            <text:p>1.110</text:p>
          </table:table-cell>
          <table:table-cell table:style-name="ce56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4]+[.E5]" office:value-type="float" office:value="23.22" calcext:value-type="float">
            <text:p>23.220</text:p>
          </table:table-cell>
          <table:table-cell table:style-name="ce101" office:value-type="float" office:value="74" calcext:value-type="float">
            <text:p>074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5]+1" office:value-type="float" office:value="3" calcext:value-type="float">
            <text:p>003</text:p>
          </table:table-cell>
          <table:table-cell table:style-name="ce50" table:formula="of:=[.J6]*0.015+IF([.F6]=0.015; [.F6])" office:value-type="float" office:value="1.41" calcext:value-type="float">
            <text:p>1.410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5]+[.E6]" office:value-type="float" office:value="24.63" calcext:value-type="float">
            <text:p>24.630</text:p>
          </table:table-cell>
          <table:table-cell table:style-name="ce102" office:value-type="float" office:value="94" calcext:value-type="float">
            <text:p>09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6]+1" office:value-type="float" office:value="4" calcext:value-type="float">
            <text:p>004</text:p>
          </table:table-cell>
          <table:table-cell table:style-name="ce50" table:formula="of:=[.J7]*0.015+IF([.F7]=0.015; [.F7])" office:value-type="float" office:value="0.615" calcext:value-type="float">
            <text:p>0.615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6]+[.E7]" office:value-type="float" office:value="25.245" calcext:value-type="float">
            <text:p>25.245</text:p>
          </table:table-cell>
          <table:table-cell table:style-name="ce102" office:value-type="float" office:value="41" calcext:value-type="float">
            <text:p>04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7]+1" office:value-type="float" office:value="5" calcext:value-type="float">
            <text:p>005</text:p>
          </table:table-cell>
          <table:table-cell table:style-name="ce50" table:formula="of:=[.J8]*0.015+IF([.F8]=0.015; [.F8])" office:value-type="float" office:value="0.54" calcext:value-type="float">
            <text:p>0.540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7]+[.E8]" office:value-type="float" office:value="25.785" calcext:value-type="float">
            <text:p>25.785</text:p>
          </table:table-cell>
          <table:table-cell table:style-name="ce102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8]+1" office:value-type="float" office:value="6" calcext:value-type="float">
            <text:p>006</text:p>
          </table:table-cell>
          <table:table-cell table:style-name="ce50" table:formula="of:=[.J9]*0.015+IF([.F9]=0.015; [.F9])" office:value-type="float" office:value="1.26" calcext:value-type="float">
            <text:p>1.260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8]+[.E9]" office:value-type="float" office:value="27.045" calcext:value-type="float">
            <text:p>27.045</text:p>
          </table:table-cell>
          <table:table-cell table:style-name="ce103" office:value-type="float" office:value="84" calcext:value-type="float">
            <text:p>08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9]+1" office:value-type="float" office:value="7" calcext:value-type="float">
            <text:p>007</text:p>
          </table:table-cell>
          <table:table-cell table:style-name="ce50" table:formula="of:=[.J10]*0.015+IF([.F10]=0.015; [.F10])" office:value-type="float" office:value="1.185" calcext:value-type="float">
            <text:p>1.185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9]+[.E10]" office:value-type="float" office:value="28.23" calcext:value-type="float">
            <text:p>28.230</text:p>
          </table:table-cell>
          <table:table-cell table:style-name="ce103" office:value-type="float" office:value="79" calcext:value-type="float">
            <text:p>07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0]+1" office:value-type="float" office:value="8" calcext:value-type="float">
            <text:p>008</text:p>
          </table:table-cell>
          <table:table-cell table:style-name="ce50" table:formula="of:=[.J11]*0.015+IF([.F11]=0.015; [.F11])" office:value-type="float" office:value="30.06" calcext:value-type="float">
            <text:p>30.060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0]+[.E11]" office:value-type="float" office:value="58.29" calcext:value-type="float">
            <text:p>58.290</text:p>
          </table:table-cell>
          <table:table-cell table:style-name="ce103" office:value-type="float" office:value="2004" calcext:value-type="float">
            <text:p>200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1" table:formula="of:=[.D11]+1" office:value-type="float" office:value="9" calcext:value-type="float">
            <text:p>009</text:p>
          </table:table-cell>
          <table:table-cell table:style-name="ce50" table:formula="of:=[.J12]*0.015+IF([.F12]=0.015; [.F12])" office:value-type="float" office:value="2.37" calcext:value-type="float">
            <text:p>2.370</text:p>
          </table:table-cell>
          <table:table-cell table:style-name="ce58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1" table:formula="of:=[.I11]+[.E12]" office:value-type="float" office:value="60.66" calcext:value-type="float">
            <text:p>60.660</text:p>
          </table:table-cell>
          <table:table-cell table:style-name="ce104" office:value-type="float" office:value="158" calcext:value-type="float">
            <text:p>158</text:p>
          </table:table-cell>
          <table:table-cell table:style-name="ce122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2]+1" office:value-type="float" office:value="10" calcext:value-type="float">
            <text:p>010</text:p>
          </table:table-cell>
          <table:table-cell table:style-name="ce50" table:formula="of:=[.J13]*0.015+IF([.F13]=0.015; [.F13])" office:value-type="float" office:value="2.505" calcext:value-type="float">
            <text:p>2.505</text:p>
          </table:table-cell>
          <table:table-cell table:style-name="ce59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2]+[.E13]" office:value-type="float" office:value="63.165" calcext:value-type="float">
            <text:p>63.165</text:p>
          </table:table-cell>
          <table:table-cell table:style-name="ce105" office:value-type="float" office:value="167" calcext:value-type="float">
            <text:p>167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3]+1" office:value-type="float" office:value="11" calcext:value-type="float">
            <text:p>011</text:p>
          </table:table-cell>
          <table:table-cell table:style-name="ce50" table:formula="of:=[.J14]*0.015+IF([.F14]=0.015; [.F14])" office:value-type="float" office:value="1.515" calcext:value-type="float">
            <text:p>1.515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3]+[.E14]" office:value-type="float" office:value="64.68" calcext:value-type="float">
            <text:p>64.680</text:p>
          </table:table-cell>
          <table:table-cell table:style-name="ce102" office:value-type="float" office:value="101" calcext:value-type="float">
            <text:p>10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4]+1" office:value-type="float" office:value="12" calcext:value-type="float">
            <text:p>012</text:p>
          </table:table-cell>
          <table:table-cell table:style-name="ce50" table:formula="of:=[.J15]*0.015+IF([.F15]=0.015; [.F15])" office:value-type="float" office:value="0.03" calcext:value-type="float">
            <text:p>0.030</text:p>
          </table:table-cell>
          <table:table-cell table:style-name="ce57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4]+[.E15]" office:value-type="float" office:value="64.71" calcext:value-type="float">
            <text:p>64.710</text:p>
          </table:table-cell>
          <table:table-cell table:style-name="ce102" office:value-type="float" office:value="2" calcext:value-type="float">
            <text:p>002</text:p>
          </table:table-cell>
          <table:table-cell table:style-name="ce121" office:value-type="string" calcext:value-type="string">
            <text:p>2 saveloads</text:p>
          </table:table-cell>
          <table:table-cell table:style-name="ce35"/>
          <table:table-cell table:style-name="ce69" table:number-columns-repeated="2"/>
          <table:table-cell table:style-name="ce1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1" table:formula="of:=[.D15]+1" office:value-type="float" office:value="13" calcext:value-type="float">
            <text:p>013</text:p>
          </table:table-cell>
          <table:table-cell table:style-name="ce50" table:formula="of:=[.J16]*0.015+IF([.F16]=0.015; [.F16])" office:value-type="float" office:value="0.54" calcext:value-type="float">
            <text:p>0.540</text:p>
          </table:table-cell>
          <table:table-cell table:style-name="ce58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5]+[.E16]" office:value-type="float" office:value="65.25" calcext:value-type="float">
            <text:p>65.250</text:p>
          </table:table-cell>
          <table:table-cell table:style-name="ce102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38" table:formula="of:=[.D16]+1" office:value-type="float" office:value="14" calcext:value-type="float">
            <text:p>014</text:p>
          </table:table-cell>
          <table:table-cell table:style-name="ce50" table:formula="of:=[.J17]*0.015+IF([.F17]=0.015; [.F17])" office:value-type="float" office:value="0.945" calcext:value-type="float">
            <text:p>0.945</text:p>
          </table:table-cell>
          <table:table-cell table:style-name="ce55" office:value-type="string" calcext:value-type="string">
            <text:p>-</text:p>
          </table:table-cell>
          <table:table-cell table:style-name="ce67" office:value-type="string" calcext:value-type="string">
            <text:p>peng</text:p>
          </table:table-cell>
          <table:covered-table-cell table:style-name="ce76"/>
          <table:table-cell table:style-name="ce89" table:formula="of:=[.I16]+[.E17]" office:value-type="float" office:value="66.195" calcext:value-type="float">
            <text:p>66.195</text:p>
          </table:table-cell>
          <table:table-cell table:style-name="ce106" office:value-type="float" office:value="63" calcext:value-type="float">
            <text:p>063</text:p>
          </table:table-cell>
          <table:table-cell table:style-name="ce123"/>
          <table:table-cell table:style-name="ce35"/>
          <table:table-cell table:number-columns-repeated="2"/>
          <table:table-cell table:style-name="ce1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7]+1" office:value-type="float" office:value="15" calcext:value-type="float">
            <text:p>015</text:p>
          </table:table-cell>
          <table:table-cell table:style-name="ce50" table:formula="of:=[.J18]*0.015+IF([.F18]=0.015; [.F18])" office:value-type="float" office:value="0.9" calcext:value-type="float">
            <text:p>0.900</text:p>
          </table:table-cell>
          <table:table-cell table:style-name="ce60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7]+[.E18]" office:value-type="float" office:value="67.095" calcext:value-type="float">
            <text:p>67.095</text:p>
          </table:table-cell>
          <table:table-cell table:style-name="ce101" office:value-type="float" office:value="60" calcext:value-type="float">
            <text:p>060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1" table:formula="of:=[.D18]+1" office:value-type="float" office:value="16" calcext:value-type="float">
            <text:p>016</text:p>
          </table:table-cell>
          <table:table-cell table:style-name="ce50" table:formula="of:=[.J19]*0.015+IF([.F19]=0.015; [.F19])" office:value-type="float" office:value="0.195" calcext:value-type="float">
            <text:p>0.195</text:p>
          </table:table-cell>
          <table:table-cell table:style-name="ce58" office:value-type="string" calcext:value-type="string">
            <text:p>-</text:p>
          </table:table-cell>
          <table:table-cell table:style-name="ce69" office:value-type="string" calcext:value-type="string">
            <text:p>peng</text:p>
          </table:table-cell>
          <table:covered-table-cell table:style-name="ce76"/>
          <table:table-cell table:style-name="ce91" table:formula="of:=[.I18]+[.E19]" office:value-type="float" office:value="67.29" calcext:value-type="float">
            <text:p>67.290</text:p>
          </table:table-cell>
          <table:table-cell table:style-name="ce107" office:value-type="float" office:value="13" calcext:value-type="float">
            <text:p>013</text:p>
          </table:table-cell>
          <table:table-cell table:style-name="ce122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19]+1" office:value-type="float" office:value="17" calcext:value-type="float">
            <text:p>017</text:p>
          </table:table-cell>
          <table:table-cell table:style-name="ce50" table:formula="of:=[.J20]*0.015+IF([.F20]=0.015; [.F20])" office:value-type="float" office:value="0.645" calcext:value-type="float">
            <text:p>0.645</text:p>
          </table:table-cell>
          <table:table-cell table:style-name="ce59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19]+[.E20]" office:value-type="float" office:value="67.935" calcext:value-type="float">
            <text:p>67.935</text:p>
          </table:table-cell>
          <table:table-cell table:style-name="ce108" office:value-type="float" office:value="43" calcext:value-type="float">
            <text:p>043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20]+1" office:value-type="float" office:value="18" calcext:value-type="float">
            <text:p>018</text:p>
          </table:table-cell>
          <table:table-cell table:style-name="ce50" table:formula="of:=[.J21]*0.015+IF([.F21]=0.015; [.F21])" office:value-type="float" office:value="0.255" calcext:value-type="float">
            <text:p>0.255</text:p>
          </table:table-cell>
          <table:table-cell table:style-name="ce61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20]+[.E21]" office:value-type="float" office:value="68.19" calcext:value-type="float">
            <text:p>68.190</text:p>
          </table:table-cell>
          <table:table-cell table:style-name="ce109" office:value-type="float" office:value="17" calcext:value-type="float">
            <text:p>01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1" table:formula="of:=[.D21]+1" office:value-type="float" office:value="19" calcext:value-type="float">
            <text:p>019</text:p>
          </table:table-cell>
          <table:table-cell table:style-name="ce50" table:formula="of:=[.J22]*0.015+IF([.F22]=0.015; [.F22])" office:value-type="float" office:value="0.105" calcext:value-type="float">
            <text:p>0.105</text:p>
          </table:table-cell>
          <table:table-cell table:style-name="ce58" office:value-type="string" calcext:value-type="string">
            <text:p>-</text:p>
          </table:table-cell>
          <table:table-cell table:style-name="ce71" office:value-type="string" calcext:value-type="string">
            <text:p>peng</text:p>
          </table:table-cell>
          <table:covered-table-cell table:style-name="ce76"/>
          <table:table-cell table:style-name="ce91" table:formula="of:=[.I21]+[.E22]" office:value-type="float" office:value="68.295" calcext:value-type="float">
            <text:p>68.295</text:p>
          </table:table-cell>
          <table:table-cell table:style-name="ce110" office:value-type="float" office:value="7" calcext:value-type="float">
            <text:p>007</text:p>
          </table:table-cell>
          <table:table-cell table:style-name="ce122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22]+1" office:value-type="float" office:value="20" calcext:value-type="float">
            <text:p>020</text:p>
          </table:table-cell>
          <table:table-cell table:style-name="ce50" table:formula="of:=[.J23]*0.015+IF([.F23]=0.015; [.F23])" office:value-type="float" office:value="0.135" calcext:value-type="float">
            <text:p>0.135</text:p>
          </table:table-cell>
          <table:table-cell table:style-name="ce59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covered-table-cell table:style-name="ce76"/>
          <table:table-cell table:style-name="ce90" table:formula="of:=[.I22]+[.E23]" office:value-type="float" office:value="68.43" calcext:value-type="float">
            <text:p>68.430</text:p>
          </table:table-cell>
          <table:table-cell table:style-name="ce108" office:value-type="float" office:value="9" calcext:value-type="float">
            <text:p>009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7"/>
          <table:table-cell table:style-name="ce40" table:formula="of:=[.D23]+1" office:value-type="float" office:value="21" calcext:value-type="float">
            <text:p>021</text:p>
          </table:table-cell>
          <table:table-cell table:style-name="ce50" table:formula="of:=[.J24]*0.015+IF([.F24]=0.015; [.F24])" office:value-type="float" office:value="56.52" calcext:value-type="float">
            <text:p>56.52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23]+[.E24]" office:value-type="float" office:value="124.95" calcext:value-type="float">
            <text:p>124.950</text:p>
          </table:table-cell>
          <table:table-cell table:style-name="ce109" office:value-type="float" office:value="3768" calcext:value-type="float">
            <text:p>376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18"/>
          <table:table-cell table:style-name="ce42" table:formula="of:=[.D24]+1" office:value-type="float" office:value="22" calcext:value-type="float">
            <text:p>022</text:p>
          </table:table-cell>
          <table:table-cell table:style-name="ce51" table:formula="of:=[.J25]*0.015+IF([.F25]=0.015; [.F25])" office:value-type="float" office:value="3" calcext:value-type="float">
            <text:p>3.00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77"/>
          <table:table-cell table:style-name="ce92" table:formula="of:=[.I24]+[.E25]" office:value-type="float" office:value="127.95" calcext:value-type="float">
            <text:p>127.950</text:p>
          </table:table-cell>
          <table:table-cell table:style-name="ce111" office:value-type="float" office:value="200" calcext:value-type="float">
            <text:p>200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26" office:value-type="string" calcext:value-type="string" table:number-columns-spanned="1" table:number-rows-spanned="2">
            <text:p>ez2_c0_2</text:p>
          </table:table-cell>
          <table:table-cell table:style-name="ce38" table:formula="of:=[.D25]+1" office:value-type="float" office:value="23" calcext:value-type="float">
            <text:p>023</text:p>
          </table:table-cell>
          <table:table-cell table:style-name="ce50" table:formula="of:=[.J26]*0.015+IF([.F26]=0.015; [.F26])" office:value-type="float" office:value="23.355" calcext:value-type="float">
            <text:p>23.355</text:p>
          </table:table-cell>
          <table:table-cell table:style-name="ce55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table-cell table:style-name="ce78" table:formula="of:=prettyprinttime(SUM([.E26:.E27]))" office:value-type="string" office:string-value="" calcext:value-type="error" table:number-columns-spanned="1" table:number-rows-spanned="2">
            <text:p>#NAME?</text:p>
          </table:table-cell>
          <table:table-cell table:style-name="ce89" table:formula="of:=[.I25]+[.E26]" office:value-type="float" office:value="151.305" calcext:value-type="float">
            <text:p>151.305</text:p>
          </table:table-cell>
          <table:table-cell table:style-name="ce112" office:value-type="float" office:value="1557" calcext:value-type="float">
            <text:p>1557</text:p>
          </table:table-cell>
          <table:table-cell table:style-name="ce125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number-columns-repeated="2" table:style-name="ce18"/>
          <table:table-cell table:style-name="ce42" table:formula="of:=[.D26]+1" office:value-type="float" office:value="24" calcext:value-type="float">
            <text:p>024</text:p>
          </table:table-cell>
          <table:table-cell table:style-name="ce52" table:formula="of:=[.J27]*0.015+IF([.F27]=0.015; [.F27])" office:value-type="float" office:value="45.495" calcext:value-type="float">
            <text:p>45.495</text:p>
          </table:table-cell>
          <table:table-cell table:style-name="ce63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77"/>
          <table:table-cell table:style-name="ce92" table:formula="of:=[.I26]+[.E27]" office:value-type="float" office:value="196.8" calcext:value-type="float">
            <text:p>196.800</text:p>
          </table:table-cell>
          <table:table-cell table:style-name="ce113" office:value-type="float" office:value="3033" calcext:value-type="float">
            <text:p>3033</text:p>
          </table:table-cell>
          <table:table-cell table:style-name="ce126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table-cell table:style-name="ce19" office:value-type="string" calcext:value-type="string">
            <text:p>Chapterless</text:p>
          </table:table-cell>
          <table:table-cell table:style-name="ce26" office:value-type="string" calcext:value-type="string">
            <text:p>ez2_intro</text:p>
          </table:table-cell>
          <table:table-cell table:style-name="ce42" table:formula="of:=[.D27]+1" office:value-type="float" office:value="25" calcext:value-type="float">
            <text:p>025</text:p>
          </table:table-cell>
          <table:table-cell table:style-name="ce51" table:formula="of:=[.J28]*0.015+IF([.F28]=0.015; [.F28])" office:value-type="float" office:value="121.98" calcext:value-type="float">
            <text:p>121.980</text:p>
          </table:table-cell>
          <table:table-cell table:style-name="ce63" office:value-type="string" calcext:value-type="string">
            <text:p>-</text:p>
          </table:table-cell>
          <table:table-cell table:style-name="ce73" office:value-type="string" calcext:value-type="string">
            <text:p>peng</text:p>
          </table:table-cell>
          <table:table-cell table:style-name="ce78" table:formula="of:=prettyprinttime(SUM([.E28]))" office:value-type="string" office:string-value="" calcext:value-type="error">
            <text:p>#NAME?</text:p>
          </table:table-cell>
          <table:table-cell table:style-name="ce92" table:formula="of:=[.I27]+[.E28]" office:value-type="float" office:value="318.78" calcext:value-type="float">
            <text:p>318.780</text:p>
          </table:table-cell>
          <table:table-cell table:style-name="ce113" office:value-type="float" office:value="8132" calcext:value-type="float">
            <text:p>8132</text:p>
          </table:table-cell>
          <table:table-cell table:style-name="ce126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table-cell table:style-name="ce20" office:value-type="string" calcext:value-type="string" table:number-columns-spanned="1" table:number-rows-spanned="53">
            <text:p>ASHES</text:p>
          </table:table-cell>
          <table:table-cell table:style-name="ce27" office:value-type="string" calcext:value-type="string" table:number-columns-spanned="1" table:number-rows-spanned="26">
            <text:p>ez2_c1_1</text:p>
          </table:table-cell>
          <table:table-cell table:style-name="ce43" table:formula="of:=[.D28]+1" office:value-type="float" office:value="26" calcext:value-type="float">
            <text:p>026</text:p>
          </table:table-cell>
          <table:table-cell table:style-name="ce48" table:formula="of:=[.J29]*0.015+IF([.F29]=0.015; [.F29])" office:value-type="float" office:value="38.61" calcext:value-type="float">
            <text:p>38.610</text:p>
          </table:table-cell>
          <table:table-cell table:style-name="ce61" office:value-type="string" calcext:value-type="string">
            <text:p>-</text:p>
          </table:table-cell>
          <table:table-cell table:style-name="ce68" office:value-type="string" calcext:value-type="string">
            <text:p>peng</text:p>
          </table:table-cell>
          <table:table-cell table:style-name="ce78" table:formula="of:=prettyprinttime(SUM([.E29:.E54]))" office:value-type="string" office:string-value="" calcext:value-type="error" table:number-columns-spanned="1" table:number-rows-spanned="26">
            <text:p>#NAME?</text:p>
          </table:table-cell>
          <table:table-cell table:style-name="ce90" table:formula="of:=[.I28]+[.E29]" office:value-type="float" office:value="357.39" calcext:value-type="float">
            <text:p>357.390</text:p>
          </table:table-cell>
          <table:table-cell table:style-name="ce108" office:value-type="float" office:value="2574" calcext:value-type="float">
            <text:p>2574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29]+1" office:value-type="float" office:value="27" calcext:value-type="float">
            <text:p>027</text:p>
          </table:table-cell>
          <table:table-cell table:style-name="ce48" table:formula="of:=[.J30]*0.015+IF([.F30]=0.015; [.F30])" office:value-type="float" office:value="7.935" calcext:value-type="float">
            <text:p>7.935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29]+[.E30]" office:value-type="float" office:value="365.325" calcext:value-type="float">
            <text:p>365.325</text:p>
          </table:table-cell>
          <table:table-cell table:style-name="ce109" office:value-type="float" office:value="529" calcext:value-type="float">
            <text:p>52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0]+1" office:value-type="float" office:value="28" calcext:value-type="float">
            <text:p>028</text:p>
          </table:table-cell>
          <table:table-cell table:style-name="ce48" table:formula="of:=[.J31]*0.015+IF([.F31]=0.015; [.F31])" office:value-type="float" office:value="1.395" calcext:value-type="float">
            <text:p>1.395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0]+[.E31]" office:value-type="float" office:value="366.72" calcext:value-type="float">
            <text:p>366.720</text:p>
          </table:table-cell>
          <table:table-cell table:style-name="ce109" office:value-type="float" office:value="93" calcext:value-type="float">
            <text:p>09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1]+1" office:value-type="float" office:value="29" calcext:value-type="float">
            <text:p>029</text:p>
          </table:table-cell>
          <table:table-cell table:style-name="ce48" table:formula="of:=[.J32]*0.015+IF([.F32]=0.015; [.F32])" office:value-type="float" office:value="0.96" calcext:value-type="float">
            <text:p>0.96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1]+[.E32]" office:value-type="float" office:value="367.68" calcext:value-type="float">
            <text:p>367.680</text:p>
          </table:table-cell>
          <table:table-cell table:style-name="ce109" office:value-type="float" office:value="64" calcext:value-type="float">
            <text:p>06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4" table:formula="of:=[.D32]+1" office:value-type="float" office:value="30" calcext:value-type="float">
            <text:p>030</text:p>
          </table:table-cell>
          <table:table-cell table:style-name="ce52" table:formula="of:=[.J33]*0.015+IF([.F33]=0.015; [.F33])" office:value-type="float" office:value="1.59" calcext:value-type="float">
            <text:p>1.590</text:p>
          </table:table-cell>
          <table:table-cell table:style-name="ce62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3" table:formula="of:=[.I32]+[.E33]" office:value-type="float" office:value="369.27" calcext:value-type="float">
            <text:p>369.270</text:p>
          </table:table-cell>
          <table:table-cell table:style-name="ce114" office:value-type="float" office:value="106" calcext:value-type="float">
            <text:p>106</text:p>
          </table:table-cell>
          <table:table-cell table:style-name="ce123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3]+1" office:value-type="float" office:value="31" calcext:value-type="float">
            <text:p>031</text:p>
          </table:table-cell>
          <table:table-cell table:style-name="ce48" table:formula="of:=[.J34]*0.015+IF([.F34]=0.015; [.F34])" office:value-type="float" office:value="0.93" calcext:value-type="float">
            <text:p>0.930</text:p>
          </table:table-cell>
          <table:table-cell table:style-name="ce61"/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3]+[.E34]" office:value-type="float" office:value="370.2" calcext:value-type="float">
            <text:p>370.200</text:p>
          </table:table-cell>
          <table:table-cell table:style-name="ce108" office:value-type="float" office:value="62" calcext:value-type="float">
            <text:p>062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4]+1" office:value-type="float" office:value="32" calcext:value-type="float">
            <text:p>032</text:p>
          </table:table-cell>
          <table:table-cell table:style-name="ce48" table:formula="of:=[.J35]*0.015+IF([.F35]=0.015; [.F35])" office:value-type="float" office:value="13.65" calcext:value-type="float">
            <text:p>13.65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4]+[.E35]" office:value-type="float" office:value="383.85" calcext:value-type="float">
            <text:p>383.850</text:p>
          </table:table-cell>
          <table:table-cell table:style-name="ce109" office:value-type="float" office:value="910" calcext:value-type="float">
            <text:p>91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5]+1" office:value-type="float" office:value="33" calcext:value-type="float">
            <text:p>033</text:p>
          </table:table-cell>
          <table:table-cell table:style-name="ce48" table:formula="of:=[.J36]*0.015+IF([.F36]=0.015; [.F36])" office:value-type="float" office:value="5.745" calcext:value-type="float">
            <text:p>5.745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5]+[.E36]" office:value-type="float" office:value="389.595" calcext:value-type="float">
            <text:p>389.595</text:p>
          </table:table-cell>
          <table:table-cell table:style-name="ce109" office:value-type="float" office:value="383" calcext:value-type="float">
            <text:p>38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6]+1" office:value-type="float" office:value="34" calcext:value-type="float">
            <text:p>034</text:p>
          </table:table-cell>
          <table:table-cell table:style-name="ce48" table:formula="of:=[.J37]*0.015+IF([.F37]=0.015; [.F37])" office:value-type="float" office:value="6.45" calcext:value-type="float">
            <text:p>6.45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6]+[.E37]" office:value-type="float" office:value="396.045" calcext:value-type="float">
            <text:p>396.045</text:p>
          </table:table-cell>
          <table:table-cell table:style-name="ce109" office:value-type="float" office:value="430" calcext:value-type="float">
            <text:p>43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7]+1" office:value-type="float" office:value="35" calcext:value-type="float">
            <text:p>035</text:p>
          </table:table-cell>
          <table:table-cell table:style-name="ce48" table:formula="of:=[.J38]*0.015+IF([.F38]=0.015; [.F38])" office:value-type="float" office:value="3.03" calcext:value-type="float">
            <text:p>3.03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7]+[.E38]" office:value-type="float" office:value="399.075" calcext:value-type="float">
            <text:p>399.075</text:p>
          </table:table-cell>
          <table:table-cell table:style-name="ce109" office:value-type="float" office:value="202" calcext:value-type="float">
            <text:p>20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8]+1" office:value-type="float" office:value="36" calcext:value-type="float">
            <text:p>036</text:p>
          </table:table-cell>
          <table:table-cell table:style-name="ce48" table:formula="of:=[.J39]*0.015+IF([.F39]=0.015; [.F39])" office:value-type="float" office:value="0.66" calcext:value-type="float">
            <text:p>0.66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8]+[.E39]" office:value-type="float" office:value="399.735" calcext:value-type="float">
            <text:p>399.735</text:p>
          </table:table-cell>
          <table:table-cell table:style-name="ce109" office:value-type="float" office:value="44" calcext:value-type="float">
            <text:p>0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39]+1" office:value-type="float" office:value="37" calcext:value-type="float">
            <text:p>037</text:p>
          </table:table-cell>
          <table:table-cell table:style-name="ce48" table:formula="of:=[.J40]*0.015+IF([.F40]=0.015; [.F40])" office:value-type="float" office:value="0.165" calcext:value-type="float">
            <text:p>0.165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39]+[.E40]" office:value-type="float" office:value="399.9" calcext:value-type="float">
            <text:p>399.900</text:p>
          </table:table-cell>
          <table:table-cell table:style-name="ce109" office:value-type="float" office:value="11" calcext:value-type="float">
            <text:p>01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0]+1" office:value-type="float" office:value="38" calcext:value-type="float">
            <text:p>038</text:p>
          </table:table-cell>
          <table:table-cell table:style-name="ce48" table:formula="of:=[.J41]*0.015+IF([.F41]=0.015; [.F41])" office:value-type="float" office:value="0.57" calcext:value-type="float">
            <text:p>0.57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40]+[.E41]" office:value-type="float" office:value="400.47" calcext:value-type="float">
            <text:p>400.470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1]+1" office:value-type="float" office:value="39" calcext:value-type="float">
            <text:p>039</text:p>
          </table:table-cell>
          <table:table-cell table:style-name="ce48" table:formula="of:=[.J42]*0.015+IF([.F42]=0.015; [.F42])" office:value-type="float" office:value="0.69" calcext:value-type="float">
            <text:p>0.69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41]+[.E42]" office:value-type="float" office:value="401.16" calcext:value-type="float">
            <text:p>401.160</text:p>
          </table:table-cell>
          <table:table-cell table:style-name="ce109" office:value-type="float" office:value="46" calcext:value-type="float">
            <text:p>04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2]+1" office:value-type="float" office:value="40" calcext:value-type="float">
            <text:p>040</text:p>
          </table:table-cell>
          <table:table-cell table:style-name="ce48" table:formula="of:=[.J43]*0.015+IF([.F43]=0.015; [.F43])" office:value-type="float" office:value="1.035" calcext:value-type="float">
            <text:p>1.035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42]+[.E43]" office:value-type="float" office:value="402.195" calcext:value-type="float">
            <text:p>402.195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3]+1" office:value-type="float" office:value="41" calcext:value-type="float">
            <text:p>041</text:p>
          </table:table-cell>
          <table:table-cell table:style-name="ce48" table:formula="of:=[.J44]*0.015+IF([.F44]=0.015; [.F44])" office:value-type="float" office:value="1.08" calcext:value-type="float">
            <text:p>1.08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43]+[.E44]" office:value-type="float" office:value="403.275" calcext:value-type="float">
            <text:p>403.275</text:p>
          </table:table-cell>
          <table:table-cell table:style-name="ce109" office:value-type="float" office:value="72" calcext:value-type="float">
            <text:p>07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4]+1" office:value-type="float" office:value="42" calcext:value-type="float">
            <text:p>042</text:p>
          </table:table-cell>
          <table:table-cell table:style-name="ce48" table:formula="of:=[.J45]*0.015+IF([.F45]=0.015; [.F45])" office:value-type="float" office:value="0.48" calcext:value-type="float">
            <text:p>0.480</text:p>
          </table:table-cell>
          <table:table-cell table:style-name="ce57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0" table:formula="of:=[.I44]+[.E45]" office:value-type="float" office:value="403.755" calcext:value-type="float">
            <text:p>403.75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5]+1" office:value-type="float" office:value="43" calcext:value-type="float">
            <text:p>043</text:p>
          </table:table-cell>
          <table:table-cell table:style-name="ce48" table:formula="of:=[.J46]*0.015+IF([.F46]=0.015; [.F46])" office:value-type="float" office:value="1.83" calcext:value-type="float">
            <text:p>1.8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93" table:formula="of:=[.I45]+[.E46]" office:value-type="float" office:value="405.585" calcext:value-type="float">
            <text:p>405.585</text:p>
          </table:table-cell>
          <table:table-cell table:style-name="ce109" office:value-type="float" office:value="122" calcext:value-type="float">
            <text:p>1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6]+1" office:value-type="float" office:value="44" calcext:value-type="float">
            <text:p>044</text:p>
          </table:table-cell>
          <table:table-cell table:style-name="ce48" table:formula="of:=[.J47]*0.015+IF([.F47]=0.015; [.F47])" office:value-type="float" office:value="3.135" calcext:value-type="float">
            <text:p>3.1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46]+[.E47]" office:value-type="float" office:value="408.72" calcext:value-type="float">
            <text:p>408.720</text:p>
          </table:table-cell>
          <table:table-cell table:style-name="ce109" office:value-type="float" office:value="209" calcext:value-type="float">
            <text:p>20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7]+1" office:value-type="float" office:value="45" calcext:value-type="float">
            <text:p>045</text:p>
          </table:table-cell>
          <table:table-cell table:style-name="ce48" table:formula="of:=[.J48]*0.015+IF([.F48]=0.015; [.F48])" office:value-type="float" office:value="1.44" calcext:value-type="float">
            <text:p>1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47]+[.E48]" office:value-type="float" office:value="410.16" calcext:value-type="float">
            <text:p>410.160</text:p>
          </table:table-cell>
          <table:table-cell table:style-name="ce109" office:value-type="float" office:value="96" calcext:value-type="float">
            <text:p>09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8]+1" office:value-type="float" office:value="46" calcext:value-type="float">
            <text:p>046</text:p>
          </table:table-cell>
          <table:table-cell table:style-name="ce48" table:formula="of:=[.J49]*0.015+IF([.F49]=0.015; [.F49])" office:value-type="float" office:value="1.56" calcext:value-type="float">
            <text:p>1.5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48]+[.E49]" office:value-type="float" office:value="411.72" calcext:value-type="float">
            <text:p>411.720</text:p>
          </table:table-cell>
          <table:table-cell table:style-name="ce109" office:value-type="float" office:value="104" calcext:value-type="float">
            <text:p>10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49]+1" office:value-type="float" office:value="47" calcext:value-type="float">
            <text:p>047</text:p>
          </table:table-cell>
          <table:table-cell table:style-name="ce48" table:formula="of:=[.J50]*0.015+IF([.F50]=0.015; [.F50])" office:value-type="float" office:value="0.735" calcext:value-type="float">
            <text:p>0.7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49]+[.E50]" office:value-type="float" office:value="412.455" calcext:value-type="float">
            <text:p>412.455</text:p>
          </table:table-cell>
          <table:table-cell table:style-name="ce109" office:value-type="float" office:value="49" calcext:value-type="float">
            <text:p>049</text:p>
          </table:table-cell>
          <table:table-cell table:style-name="ce121" office:value-type="string" calcext:value-type="string">
            <text:p>49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50]+1" office:value-type="float" office:value="48" calcext:value-type="float">
            <text:p>048</text:p>
          </table:table-cell>
          <table:table-cell table:style-name="ce48" table:formula="of:=[.J51]*0.015+IF([.F51]=0.015; [.F51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50]+[.E51]" office:value-type="float" office:value="412.5" calcext:value-type="float">
            <text:p>412.50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move spee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51]+1" office:value-type="float" office:value="49" calcext:value-type="float">
            <text:p>049</text:p>
          </table:table-cell>
          <table:table-cell table:style-name="ce48" table:formula="of:=[.J52]*0.015+IF([.F52]=0.015; [.F52])" office:value-type="float" office:value="0.21" calcext:value-type="float">
            <text:p>0.2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51]+[.E52]" office:value-type="float" office:value="412.71" calcext:value-type="float">
            <text:p>412.710</text:p>
          </table:table-cell>
          <table:table-cell table:style-name="ce109" office:value-type="float" office:value="14" calcext:value-type="float">
            <text:p>014</text:p>
          </table:table-cell>
          <table:table-cell table:style-name="ce121" office:value-type="string" calcext:value-type="string">
            <text:p>14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8"/>
          <table:table-cell table:style-name="ce43" table:formula="of:=[.D52]+1" office:value-type="float" office:value="50" calcext:value-type="float">
            <text:p>050</text:p>
          </table:table-cell>
          <table:table-cell table:style-name="ce48" table:formula="of:=[.J53]*0.015+IF([.F53]=0.015; [.F53])" office:value-type="float" office:value="1.635" calcext:value-type="float">
            <text:p>1.6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76"/>
          <table:table-cell table:style-name="ce49" table:formula="of:=[.I52]+[.E53]" office:value-type="float" office:value="414.345" calcext:value-type="float">
            <text:p>414.345</text:p>
          </table:table-cell>
          <table:table-cell table:style-name="ce109" office:value-type="float" office:value="109" calcext:value-type="float">
            <text:p>10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29"/>
          <table:table-cell table:style-name="ce44" table:formula="of:=[.D53]+1" office:value-type="float" office:value="51" calcext:value-type="float">
            <text:p>051</text:p>
          </table:table-cell>
          <table:table-cell table:style-name="ce51" table:formula="of:=[.J54]*0.015+IF([.F54]=0.015; [.F54])" office:value-type="float" office:value="5.37" calcext:value-type="float">
            <text:p>5.37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77"/>
          <table:table-cell table:style-name="ce94" table:formula="of:=[.I53]+[.E54]" office:value-type="float" office:value="419.715" calcext:value-type="float">
            <text:p>419.715</text:p>
          </table:table-cell>
          <table:table-cell table:style-name="ce111" office:value-type="float" office:value="358" calcext:value-type="float">
            <text:p>358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0" office:value-type="string" calcext:value-type="string" table:number-columns-spanned="1" table:number-rows-spanned="11">
            <text:p>ez2_c1_2</text:p>
          </table:table-cell>
          <table:table-cell table:style-name="ce43" table:formula="of:=[.D54]+1" office:value-type="float" office:value="52" calcext:value-type="float">
            <text:p>052</text:p>
          </table:table-cell>
          <table:table-cell table:style-name="ce48" table:formula="of:=[.J55]*0.015+IF([.F55]=0.03; [.F55])" office:value-type="float" office:value="2.49" calcext:value-type="float">
            <text:p>2.49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79" table:formula="of:=prettyprinttime(SUM([.E55:.E65]))" office:value-type="string" office:string-value="" calcext:value-type="error" table:number-columns-spanned="1" table:number-rows-spanned="11">
            <text:p>#NAME?</text:p>
          </table:table-cell>
          <table:table-cell table:style-name="ce95" table:formula="of:=[.I54]+[.E55]" office:value-type="float" office:value="422.205" calcext:value-type="float">
            <text:p>422.205</text:p>
          </table:table-cell>
          <table:table-cell table:style-name="ce108" office:value-type="float" office:value="164" calcext:value-type="float">
            <text:p>164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55]+1" office:value-type="float" office:value="53" calcext:value-type="float">
            <text:p>053</text:p>
          </table:table-cell>
          <table:table-cell table:style-name="ce48" table:formula="of:=[.J56]*0.015+IF([.F56]=0.015; [.F56])" office:value-type="float" office:value="1.065" calcext:value-type="float">
            <text:p>1.0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55]+[.E56]" office:value-type="float" office:value="423.27" calcext:value-type="float">
            <text:p>423.270</text:p>
          </table:table-cell>
          <table:table-cell table:style-name="ce109" office:value-type="float" office:value="71" calcext:value-type="float">
            <text:p>07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56]+1" office:value-type="float" office:value="54" calcext:value-type="float">
            <text:p>054</text:p>
          </table:table-cell>
          <table:table-cell table:style-name="ce48" table:formula="of:=[.J57]*0.015+IF([.F57]=0.015; [.F57])" office:value-type="float" office:value="0.51" calcext:value-type="float">
            <text:p>0.5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56]+[.E57]" office:value-type="float" office:value="423.78" calcext:value-type="float">
            <text:p>423.780</text:p>
          </table:table-cell>
          <table:table-cell table:style-name="ce109" office:value-type="float" office:value="34" calcext:value-type="float">
            <text:p>03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57]+1" office:value-type="float" office:value="55" calcext:value-type="float">
            <text:p>055</text:p>
          </table:table-cell>
          <table:table-cell table:style-name="ce48" table:formula="of:=[.J58]*0.015+IF([.F58]=0.015; [.F58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57]+[.E58]" office:value-type="float" office:value="423.825" calcext:value-type="float">
            <text:p>423.82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58]+1" office:value-type="float" office:value="56" calcext:value-type="float">
            <text:p>056</text:p>
          </table:table-cell>
          <table:table-cell table:style-name="ce48" table:formula="of:=[.J59]*0.015+IF([.F59]=0.015; [.F59])" office:value-type="float" office:value="1.2" calcext:value-type="float">
            <text:p>1.2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58]+[.E59]" office:value-type="float" office:value="425.025" calcext:value-type="float">
            <text:p>425.025</text:p>
          </table:table-cell>
          <table:table-cell table:style-name="ce109" office:value-type="float" office:value="80" calcext:value-type="float">
            <text:p>08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59]+1" office:value-type="float" office:value="57" calcext:value-type="float">
            <text:p>057</text:p>
          </table:table-cell>
          <table:table-cell table:style-name="ce48" table:formula="of:=[.J60]*0.015+IF([.F60]=0.015; [.F60])" office:value-type="float" office:value="2.325" calcext:value-type="float">
            <text:p>2.3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59]+[.E60]" office:value-type="float" office:value="427.35" calcext:value-type="float">
            <text:p>427.350</text:p>
          </table:table-cell>
          <table:table-cell table:style-name="ce109" office:value-type="float" office:value="155" calcext:value-type="float">
            <text:p>15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0]+1" office:value-type="float" office:value="58" calcext:value-type="float">
            <text:p>058</text:p>
          </table:table-cell>
          <table:table-cell table:style-name="ce48" table:formula="of:=[.J61]*0.015+IF([.F61]=0.015; [.F61])" office:value-type="float" office:value="0.435" calcext:value-type="float">
            <text:p>0.4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60]+[.E61]" office:value-type="float" office:value="427.785" calcext:value-type="float">
            <text:p>427.785</text:p>
          </table:table-cell>
          <table:table-cell table:style-name="ce109" office:value-type="float" office:value="29" calcext:value-type="float">
            <text:p>02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1]+1" office:value-type="float" office:value="59" calcext:value-type="float">
            <text:p>059</text:p>
          </table:table-cell>
          <table:table-cell table:style-name="ce48" table:formula="of:=[.J62]*0.015+IF([.F62]=0.015; [.F62])" office:value-type="float" office:value="0.555" calcext:value-type="float">
            <text:p>0.5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61]+[.E62]" office:value-type="float" office:value="428.34" calcext:value-type="float">
            <text:p>428.340</text:p>
          </table:table-cell>
          <table:table-cell table:style-name="ce109" office:value-type="float" office:value="37" calcext:value-type="float">
            <text:p>03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2]+1" office:value-type="float" office:value="60" calcext:value-type="float">
            <text:p>060</text:p>
          </table:table-cell>
          <table:table-cell table:style-name="ce48" table:formula="of:=[.J63]*0.015+IF([.F63]=0.015; [.F63])" office:value-type="float" office:value="1.47" calcext:value-type="float">
            <text:p>1.4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62]+[.E63]" office:value-type="float" office:value="429.81" calcext:value-type="float">
            <text:p>429.810</text:p>
          </table:table-cell>
          <table:table-cell table:style-name="ce109" office:value-type="float" office:value="98" calcext:value-type="float">
            <text:p>09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3]+1" office:value-type="float" office:value="61" calcext:value-type="float">
            <text:p>061</text:p>
          </table:table-cell>
          <table:table-cell table:style-name="ce48" table:formula="of:=[.J64]*0.015+IF([.F64]=0.015; [.F64])" office:value-type="float" office:value="1.215" calcext:value-type="float">
            <text:p>1.2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/>
          <table:table-cell table:style-name="ce95" table:formula="of:=[.I63]+[.E64]" office:value-type="float" office:value="431.025" calcext:value-type="float">
            <text:p>431.025</text:p>
          </table:table-cell>
          <table:table-cell table:style-name="ce109" office:value-type="float" office:value="81" calcext:value-type="float">
            <text:p>08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64]+1" office:value-type="float" office:value="62" calcext:value-type="float">
            <text:p>062</text:p>
          </table:table-cell>
          <table:table-cell table:style-name="ce51" table:formula="of:=[.J65]*0.015+IF([.F65]=0.015; [.F65])" office:value-type="float" office:value="0.825" calcext:value-type="float">
            <text:p>0.82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0"/>
          <table:table-cell table:style-name="ce96" table:formula="of:=[.I64]+[.E65]" office:value-type="float" office:value="431.85" calcext:value-type="float">
            <text:p>431.850</text:p>
          </table:table-cell>
          <table:table-cell table:style-name="ce111" office:value-type="float" office:value="55" calcext:value-type="float">
            <text:p>055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0" office:value-type="string" calcext:value-type="string" table:number-columns-spanned="1" table:number-rows-spanned="16">
            <text:p>ez2_c1_3</text:p>
          </table:table-cell>
          <table:table-cell table:style-name="ce43" table:formula="of:=[.D65]+1" office:value-type="float" office:value="63" calcext:value-type="float">
            <text:p>063</text:p>
          </table:table-cell>
          <table:table-cell table:style-name="ce48" table:formula="of:=[.J66]*0.015+IF([.F66]=0.03; [.F66])" office:value-type="float" office:value="0.93" calcext:value-type="float">
            <text:p>0.93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66:.E81]))" office:value-type="string" office:string-value="" calcext:value-type="error" table:number-columns-spanned="1" table:number-rows-spanned="16">
            <text:p>#NAME?</text:p>
          </table:table-cell>
          <table:table-cell table:style-name="ce49" table:formula="of:=[.I65]+[.E66]" office:value-type="float" office:value="432.78" calcext:value-type="float">
            <text:p>432.780</text:p>
          </table:table-cell>
          <table:table-cell table:style-name="ce108" office:value-type="float" office:value="60" calcext:value-type="float">
            <text:p>060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6]+1" office:value-type="float" office:value="64" calcext:value-type="float">
            <text:p>064</text:p>
          </table:table-cell>
          <table:table-cell table:style-name="ce48" table:formula="of:=[.J67]*0.015+IF([.F67]=0.015; [.F67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66]+[.E67]" office:value-type="float" office:value="433.32" calcext:value-type="float">
            <text:p>433.320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7]+1" office:value-type="float" office:value="65" calcext:value-type="float">
            <text:p>065</text:p>
          </table:table-cell>
          <table:table-cell table:style-name="ce48" table:formula="of:=[.J68]*0.015+IF([.F68]=0.015; [.F68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67]+[.E68]" office:value-type="float" office:value="433.71" calcext:value-type="float">
            <text:p>433.710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8]+1" office:value-type="float" office:value="66" calcext:value-type="float">
            <text:p>066</text:p>
          </table:table-cell>
          <table:table-cell table:style-name="ce48" table:formula="of:=[.J69]*0.015+IF([.F69]=0.015; [.F69])" office:value-type="float" office:value="0.78" calcext:value-type="float">
            <text:p>0.7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68]+[.E69]" office:value-type="float" office:value="434.49" calcext:value-type="float">
            <text:p>434.490</text:p>
          </table:table-cell>
          <table:table-cell table:style-name="ce109" office:value-type="float" office:value="52" calcext:value-type="float">
            <text:p>05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69]+1" office:value-type="float" office:value="67" calcext:value-type="float">
            <text:p>067</text:p>
          </table:table-cell>
          <table:table-cell table:style-name="ce48" table:formula="of:=[.J70]*0.015+IF([.F70]=0.015; [.F70])" office:value-type="float" office:value="2.235" calcext:value-type="float">
            <text:p>2.2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69]+[.E70]" office:value-type="float" office:value="436.725" calcext:value-type="float">
            <text:p>436.725</text:p>
          </table:table-cell>
          <table:table-cell table:style-name="ce109" office:value-type="float" office:value="149" calcext:value-type="float">
            <text:p>14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0]+1" office:value-type="float" office:value="68" calcext:value-type="float">
            <text:p>068</text:p>
          </table:table-cell>
          <table:table-cell table:style-name="ce48" table:formula="of:=[.J71]*0.015+IF([.F71]=0.015; [.F71])" office:value-type="float" office:value="1.44" calcext:value-type="float">
            <text:p>1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0]+[.E71]" office:value-type="float" office:value="438.165" calcext:value-type="float">
            <text:p>438.165</text:p>
          </table:table-cell>
          <table:table-cell table:style-name="ce109" office:value-type="float" office:value="96" calcext:value-type="float">
            <text:p>09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1]+1" office:value-type="float" office:value="69" calcext:value-type="float">
            <text:p>069</text:p>
          </table:table-cell>
          <table:table-cell table:style-name="ce48" table:formula="of:=[.J72]*0.015+IF([.F72]=0.015; [.F72])" office:value-type="float" office:value="1.05" calcext:value-type="float">
            <text:p>1.0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1]+[.E72]" office:value-type="float" office:value="439.215" calcext:value-type="float">
            <text:p>439.215</text:p>
          </table:table-cell>
          <table:table-cell table:style-name="ce109" office:value-type="float" office:value="70" calcext:value-type="float">
            <text:p>07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2]+1" office:value-type="float" office:value="70" calcext:value-type="float">
            <text:p>070</text:p>
          </table:table-cell>
          <table:table-cell table:style-name="ce48" table:formula="of:=[.J73]*0.015+IF([.F73]=0.015; [.F73])" office:value-type="float" office:value="1.485" calcext:value-type="float">
            <text:p>1.4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2]+[.E73]" office:value-type="float" office:value="440.7" calcext:value-type="float">
            <text:p>440.700</text:p>
          </table:table-cell>
          <table:table-cell table:style-name="ce109" office:value-type="float" office:value="99" calcext:value-type="float">
            <text:p>09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3]+1" office:value-type="float" office:value="71" calcext:value-type="float">
            <text:p>071</text:p>
          </table:table-cell>
          <table:table-cell table:style-name="ce48" table:formula="of:=[.J74]*0.015+IF([.F74]=0.015; [.F74])" office:value-type="float" office:value="0.645" calcext:value-type="float">
            <text:p>0.6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3]+[.E74]" office:value-type="float" office:value="441.345" calcext:value-type="float">
            <text:p>441.345</text:p>
          </table:table-cell>
          <table:table-cell table:style-name="ce109" office:value-type="float" office:value="43" calcext:value-type="float">
            <text:p>04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4]+1" office:value-type="float" office:value="72" calcext:value-type="float">
            <text:p>072</text:p>
          </table:table-cell>
          <table:table-cell table:style-name="ce48" table:formula="of:=[.J75]*0.015+IF([.F75]=0.015; [.F75])" office:value-type="float" office:value="0.09" calcext:value-type="float">
            <text:p>0.0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4]+[.E75]" office:value-type="float" office:value="441.435" calcext:value-type="float">
            <text:p>441.435</text:p>
          </table:table-cell>
          <table:table-cell table:style-name="ce109" office:value-type="float" office:value="6" calcext:value-type="float">
            <text:p>006</text:p>
          </table:table-cell>
          <table:table-cell table:style-name="ce121" office:value-type="string" calcext:value-type="string">
            <text:p>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5]+1" office:value-type="float" office:value="73" calcext:value-type="float">
            <text:p>073</text:p>
          </table:table-cell>
          <table:table-cell table:style-name="ce48" table:formula="of:=[.J76]*0.015+IF([.F76]=0.015; [.F76])" office:value-type="float" office:value="1.71" calcext:value-type="float">
            <text:p>1.7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5]+[.E76]" office:value-type="float" office:value="443.145" calcext:value-type="float">
            <text:p>443.145</text:p>
          </table:table-cell>
          <table:table-cell table:style-name="ce109" office:value-type="float" office:value="114" calcext:value-type="float">
            <text:p>11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6]+1" office:value-type="float" office:value="74" calcext:value-type="float">
            <text:p>074</text:p>
          </table:table-cell>
          <table:table-cell table:style-name="ce48" table:formula="of:=[.J77]*0.015+IF([.F77]=0.015; [.F77])" office:value-type="float" office:value="5.775" calcext:value-type="float">
            <text:p>5.7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6]+[.E77]" office:value-type="float" office:value="448.92" calcext:value-type="float">
            <text:p>448.920</text:p>
          </table:table-cell>
          <table:table-cell table:style-name="ce109" office:value-type="float" office:value="385" calcext:value-type="float">
            <text:p>38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7]+1" office:value-type="float" office:value="75" calcext:value-type="float">
            <text:p>075</text:p>
          </table:table-cell>
          <table:table-cell table:style-name="ce48" table:formula="of:=[.J78]*0.015+IF([.F78]=0.015; [.F78])" office:value-type="float" office:value="0.18" calcext:value-type="float">
            <text:p>0.1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7]+[.E78]" office:value-type="float" office:value="449.1" calcext:value-type="float">
            <text:p>449.100</text:p>
          </table:table-cell>
          <table:table-cell table:style-name="ce109" office:value-type="float" office:value="12" calcext:value-type="float">
            <text:p>01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8]+1" office:value-type="float" office:value="76" calcext:value-type="float">
            <text:p>076</text:p>
          </table:table-cell>
          <table:table-cell table:style-name="ce48" table:formula="of:=[.J79]*0.015+IF([.F79]=0.015; [.F79])" office:value-type="float" office:value="2.28" calcext:value-type="float">
            <text:p>2.2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8]+[.E79]" office:value-type="float" office:value="451.38" calcext:value-type="float">
            <text:p>451.380</text:p>
          </table:table-cell>
          <table:table-cell table:style-name="ce109" office:value-type="float" office:value="152" calcext:value-type="float">
            <text:p>15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79]+1" office:value-type="float" office:value="77" calcext:value-type="float">
            <text:p>077</text:p>
          </table:table-cell>
          <table:table-cell table:style-name="ce48" table:formula="of:=[.J80]*0.015+IF([.F80]=0.015; [.F80])" office:value-type="float" office:value="2.73" calcext:value-type="float">
            <text:p>2.7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79]+[.E80]" office:value-type="float" office:value="454.11" calcext:value-type="float">
            <text:p>454.110</text:p>
          </table:table-cell>
          <table:table-cell table:style-name="ce109" office:value-type="float" office:value="182" calcext:value-type="float">
            <text:p>18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80]+1" office:value-type="float" office:value="78" calcext:value-type="float">
            <text:p>078</text:p>
          </table:table-cell>
          <table:table-cell table:style-name="ce51" table:formula="of:=[.J81]*0.015+IF([.F81]=0.015; [.F81])" office:value-type="float" office:value="64.215" calcext:value-type="float">
            <text:p>64.21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80]+[.E81]" office:value-type="float" office:value="518.325" calcext:value-type="float">
            <text:p>518.325</text:p>
          </table:table-cell>
          <table:table-cell table:style-name="ce111" office:value-type="float" office:value="4281" calcext:value-type="float">
            <text:p>4281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table-cell table:style-name="ce20" office:value-type="string" calcext:value-type="string" table:number-columns-spanned="1" table:number-rows-spanned="62">
            <text:p>CONTACT ABERRATION</text:p>
          </table:table-cell>
          <table:table-cell table:style-name="ce33" office:value-type="string" calcext:value-type="string" table:number-columns-spanned="1" table:number-rows-spanned="14">
            <text:p>ez2_c2_1</text:p>
          </table:table-cell>
          <table:table-cell table:style-name="ce43" table:formula="of:=[.D81]+1" office:value-type="float" office:value="79" calcext:value-type="float">
            <text:p>079</text:p>
          </table:table-cell>
          <table:table-cell table:style-name="ce48" table:formula="of:=[.J82]*0.015+IF([.F82]=0.015; [.F82])" office:value-type="float" office:value="19.5" calcext:value-type="float">
            <text:p>19.50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82:.E95]))" office:value-type="string" office:string-value="" calcext:value-type="error" table:number-columns-spanned="1" table:number-rows-spanned="14">
            <text:p>#NAME?</text:p>
          </table:table-cell>
          <table:table-cell table:style-name="ce49" table:formula="of:=[.I81]+[.E82]" office:value-type="float" office:value="537.825" calcext:value-type="float">
            <text:p>537.825</text:p>
          </table:table-cell>
          <table:table-cell table:style-name="ce108" office:value-type="float" office:value="1300" calcext:value-type="float">
            <text:p>1300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2]+1" office:value-type="float" office:value="80" calcext:value-type="float">
            <text:p>080</text:p>
          </table:table-cell>
          <table:table-cell table:style-name="ce48" table:formula="of:=[.J83]*0.015+IF([.F83]=0.015; [.F83])" office:value-type="float" office:value="4.29" calcext:value-type="float">
            <text:p>4.2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2]+[.E83]" office:value-type="float" office:value="542.115" calcext:value-type="float">
            <text:p>542.115</text:p>
          </table:table-cell>
          <table:table-cell table:style-name="ce109" office:value-type="float" office:value="286" calcext:value-type="float">
            <text:p>28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3]+1" office:value-type="float" office:value="81" calcext:value-type="float">
            <text:p>081</text:p>
          </table:table-cell>
          <table:table-cell table:style-name="ce48" table:formula="of:=[.J84]*0.015+IF([.F84]=0.015; [.F84])" office:value-type="float" office:value="0.495" calcext:value-type="float">
            <text:p>0.4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3]+[.E84]" office:value-type="float" office:value="542.61" calcext:value-type="float">
            <text:p>542.610</text:p>
          </table:table-cell>
          <table:table-cell table:style-name="ce109" office:value-type="float" office:value="33" calcext:value-type="float">
            <text:p>03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4]+1" office:value-type="float" office:value="82" calcext:value-type="float">
            <text:p>082</text:p>
          </table:table-cell>
          <table:table-cell table:style-name="ce48" table:formula="of:=[.J85]*0.015+IF([.F85]=0.015; [.F85])" office:value-type="float" office:value="1.065" calcext:value-type="float">
            <text:p>1.0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4]+[.E85]" office:value-type="float" office:value="543.675" calcext:value-type="float">
            <text:p>543.675</text:p>
          </table:table-cell>
          <table:table-cell table:style-name="ce109" office:value-type="float" office:value="71" calcext:value-type="float">
            <text:p>07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5]+1" office:value-type="float" office:value="83" calcext:value-type="float">
            <text:p>083</text:p>
          </table:table-cell>
          <table:table-cell table:style-name="ce48" table:formula="of:=[.J86]*0.015+IF([.F86]=0.015; [.F86])" office:value-type="float" office:value="0.6" calcext:value-type="float">
            <text:p>0.6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5]+[.E86]" office:value-type="float" office:value="544.275" calcext:value-type="float">
            <text:p>544.275</text:p>
          </table:table-cell>
          <table:table-cell table:style-name="ce109" office:value-type="float" office:value="40" calcext:value-type="float">
            <text:p>04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6]+1" office:value-type="float" office:value="84" calcext:value-type="float">
            <text:p>084</text:p>
          </table:table-cell>
          <table:table-cell table:style-name="ce48" table:formula="of:=[.J87]*0.015+IF([.F87]=0.015; [.F87])" office:value-type="float" office:value="1.515" calcext:value-type="float">
            <text:p>1.5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6]+[.E87]" office:value-type="float" office:value="545.79" calcext:value-type="float">
            <text:p>545.790</text:p>
          </table:table-cell>
          <table:table-cell table:style-name="ce109" office:value-type="float" office:value="101" calcext:value-type="float">
            <text:p>10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7]+1" office:value-type="float" office:value="85" calcext:value-type="float">
            <text:p>085</text:p>
          </table:table-cell>
          <table:table-cell table:style-name="ce48" table:formula="of:=[.J88]*0.015+IF([.F88]=0.015; [.F88])" office:value-type="float" office:value="1.305" calcext:value-type="float">
            <text:p>1.3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7]+[.E88]" office:value-type="float" office:value="547.095" calcext:value-type="float">
            <text:p>547.095</text:p>
          </table:table-cell>
          <table:table-cell table:style-name="ce109" office:value-type="float" office:value="87" calcext:value-type="float">
            <text:p>08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8]+1" office:value-type="float" office:value="86" calcext:value-type="float">
            <text:p>086</text:p>
          </table:table-cell>
          <table:table-cell table:style-name="ce48" table:formula="of:=[.J89]*0.015+IF([.F89]=0.015; [.F89])" office:value-type="float" office:value="0.195" calcext:value-type="float">
            <text:p>0.1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8]+[.E89]" office:value-type="float" office:value="547.29" calcext:value-type="float">
            <text:p>547.290</text:p>
          </table:table-cell>
          <table:table-cell table:style-name="ce109" office:value-type="float" office:value="13" calcext:value-type="float">
            <text:p>01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89]+1" office:value-type="float" office:value="87" calcext:value-type="float">
            <text:p>087</text:p>
          </table:table-cell>
          <table:table-cell table:style-name="ce48" table:formula="of:=[.J90]*0.015+IF([.F90]=0.015; [.F90])" office:value-type="float" office:value="1.38" calcext:value-type="float">
            <text:p>1.3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89]+[.E90]" office:value-type="float" office:value="548.67" calcext:value-type="float">
            <text:p>548.670</text:p>
          </table:table-cell>
          <table:table-cell table:style-name="ce109" office:value-type="float" office:value="92" calcext:value-type="float">
            <text:p>09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0]+1" office:value-type="float" office:value="88" calcext:value-type="float">
            <text:p>088</text:p>
          </table:table-cell>
          <table:table-cell table:style-name="ce48" table:formula="of:=[.J91]*0.015+IF([.F91]=0.015; [.F91])" office:value-type="float" office:value="0.645" calcext:value-type="float">
            <text:p>0.6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0]+[.E91]" office:value-type="float" office:value="549.315" calcext:value-type="float">
            <text:p>549.315</text:p>
          </table:table-cell>
          <table:table-cell table:style-name="ce109" office:value-type="float" office:value="43" calcext:value-type="float">
            <text:p>04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1]+1" office:value-type="float" office:value="89" calcext:value-type="float">
            <text:p>089</text:p>
          </table:table-cell>
          <table:table-cell table:style-name="ce48" table:formula="of:=[.J92]*0.015+IF([.F92]=0.015; [.F92])" office:value-type="float" office:value="0.09" calcext:value-type="float">
            <text:p>0.0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1]+[.E92]" office:value-type="float" office:value="549.405" calcext:value-type="float">
            <text:p>549.405</text:p>
          </table:table-cell>
          <table:table-cell table:style-name="ce109" office:value-type="float" office:value="6" calcext:value-type="float">
            <text:p>00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2]+1" office:value-type="float" office:value="90" calcext:value-type="float">
            <text:p>090</text:p>
          </table:table-cell>
          <table:table-cell table:style-name="ce48" table:formula="of:=[.J93]*0.015+IF([.F93]=0.015; [.F93])" office:value-type="float" office:value="0.165" calcext:value-type="float">
            <text:p>0.1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2]+[.E93]" office:value-type="float" office:value="549.57" calcext:value-type="float">
            <text:p>549.570</text:p>
          </table:table-cell>
          <table:table-cell table:style-name="ce109" office:value-type="float" office:value="11" calcext:value-type="float">
            <text:p>011</text:p>
          </table:table-cell>
          <table:table-cell table:style-name="ce121" office:value-type="string" calcext:value-type="string">
            <text:p>11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3]+1" office:value-type="float" office:value="91" calcext:value-type="float">
            <text:p>091</text:p>
          </table:table-cell>
          <table:table-cell table:style-name="ce48" table:formula="of:=[.J94]*0.015+IF([.F94]=0.015; [.F94])" office:value-type="float" office:value="1.065" calcext:value-type="float">
            <text:p>1.0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3]+[.E94]" office:value-type="float" office:value="550.635" calcext:value-type="float">
            <text:p>550.635</text:p>
          </table:table-cell>
          <table:table-cell table:style-name="ce109" office:value-type="float" office:value="71" calcext:value-type="float">
            <text:p>07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94]+1" office:value-type="float" office:value="92" calcext:value-type="float">
            <text:p>092</text:p>
          </table:table-cell>
          <table:table-cell table:style-name="ce51" table:formula="of:=[.J95]*0.015+IF([.F95]=0.015; [.F95])" office:value-type="float" office:value="0.99" calcext:value-type="float">
            <text:p>0.99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94]+[.E95]" office:value-type="float" office:value="551.625" calcext:value-type="float">
            <text:p>551.625</text:p>
          </table:table-cell>
          <table:table-cell table:style-name="ce111" office:value-type="float" office:value="66" calcext:value-type="float">
            <text:p>066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4" office:value-type="string" calcext:value-type="string" table:number-columns-spanned="1" table:number-rows-spanned="7">
            <text:p>ez2_c2_2</text:p>
          </table:table-cell>
          <table:table-cell table:style-name="ce43" table:formula="of:=[.D95]+1" office:value-type="float" office:value="93" calcext:value-type="float">
            <text:p>093</text:p>
          </table:table-cell>
          <table:table-cell table:style-name="ce48" table:formula="of:=[.J96]*0.015+IF([.F96]=0.03; [.F96])" office:value-type="float" office:value="1.785" calcext:value-type="float">
            <text:p>1.78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4" table:formula="of:=prettyprinttime(SUM([.E96:.E102]))" office:value-type="string" office:string-value="" calcext:value-type="error" table:number-columns-spanned="1" table:number-rows-spanned="7">
            <text:p>#NAME?</text:p>
          </table:table-cell>
          <table:table-cell table:style-name="ce49" table:formula="of:=[.I95]+[.E96]" office:value-type="float" office:value="553.41" calcext:value-type="float">
            <text:p>553.410</text:p>
          </table:table-cell>
          <table:table-cell table:style-name="ce108" office:value-type="float" office:value="117" calcext:value-type="float">
            <text:p>117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6]+1" office:value-type="float" office:value="94" calcext:value-type="float">
            <text:p>094</text:p>
          </table:table-cell>
          <table:table-cell table:style-name="ce48" table:formula="of:=[.J97]*0.015+IF([.F97]=0.015; [.F97])" office:value-type="float" office:value="0.75" calcext:value-type="float">
            <text:p>0.7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6]+[.E97]" office:value-type="float" office:value="554.16" calcext:value-type="float">
            <text:p>554.160</text:p>
          </table:table-cell>
          <table:table-cell table:style-name="ce109" office:value-type="float" office:value="50" calcext:value-type="float">
            <text:p>05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7]+1" office:value-type="float" office:value="95" calcext:value-type="float">
            <text:p>095</text:p>
          </table:table-cell>
          <table:table-cell table:style-name="ce48" table:formula="of:=[.J98]*0.015+IF([.F98]=0.015; [.F98])" office:value-type="float" office:value="2.16" calcext:value-type="float">
            <text:p>2.1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7]+[.E98]" office:value-type="float" office:value="556.32" calcext:value-type="float">
            <text:p>556.320</text:p>
          </table:table-cell>
          <table:table-cell table:style-name="ce109" office:value-type="float" office:value="144" calcext:value-type="float">
            <text:p>1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8]+1" office:value-type="float" office:value="96" calcext:value-type="float">
            <text:p>096</text:p>
          </table:table-cell>
          <table:table-cell table:style-name="ce48" table:formula="of:=[.J99]*0.015+IF([.F99]=0.015; [.F99])" office:value-type="float" office:value="0.93" calcext:value-type="float">
            <text:p>0.9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8]+[.E99]" office:value-type="float" office:value="557.25" calcext:value-type="float">
            <text:p>557.250</text:p>
          </table:table-cell>
          <table:table-cell table:style-name="ce109" office:value-type="float" office:value="62" calcext:value-type="float">
            <text:p>062</text:p>
          </table:table-cell>
          <table:table-cell table:style-name="ce121" office:value-type="string" calcext:value-type="string">
            <text:p>62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99]+1" office:value-type="float" office:value="97" calcext:value-type="float">
            <text:p>097</text:p>
          </table:table-cell>
          <table:table-cell table:style-name="ce48" table:formula="of:=[.J100]*0.015+IF([.F100]=0.015; [.F100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99]+[.E100]" office:value-type="float" office:value="557.295" calcext:value-type="float">
            <text:p>557.29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move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0]+1" office:value-type="float" office:value="98" calcext:value-type="float">
            <text:p>098</text:p>
          </table:table-cell>
          <table:table-cell table:style-name="ce48" table:formula="of:=[.J101]*0.015+IF([.F101]=0.015; [.F101])" office:value-type="float" office:value="0.285" calcext:value-type="float">
            <text:p>0.2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0]+[.E101]" office:value-type="float" office:value="557.58" calcext:value-type="float">
            <text:p>557.580</text:p>
          </table:table-cell>
          <table:table-cell table:style-name="ce109" office:value-type="float" office:value="19" calcext:value-type="float">
            <text:p>019</text:p>
          </table:table-cell>
          <table:table-cell table:style-name="ce121" office:value-type="string" calcext:value-type="string">
            <text:p>19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101]+1" office:value-type="float" office:value="99" calcext:value-type="float">
            <text:p>099</text:p>
          </table:table-cell>
          <table:table-cell table:style-name="ce51" table:formula="of:=[.J102]*0.015+IF([.F102]=0.015; [.F102])" office:value-type="float" office:value="0.975" calcext:value-type="float">
            <text:p>0.97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101]+[.E102]" office:value-type="float" office:value="558.555" calcext:value-type="float">
            <text:p>558.555</text:p>
          </table:table-cell>
          <table:table-cell table:style-name="ce111" office:value-type="float" office:value="65" calcext:value-type="float">
            <text:p>065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3" office:value-type="string" calcext:value-type="string" table:number-columns-spanned="1" table:number-rows-spanned="12">
            <text:p>ez2_c2_3</text:p>
          </table:table-cell>
          <table:table-cell table:style-name="ce43" table:formula="of:=[.D102]+1" office:value-type="float" office:value="100" calcext:value-type="float">
            <text:p>100</text:p>
          </table:table-cell>
          <table:table-cell table:style-name="ce48" table:formula="of:=[.J103]*0.015+IF([.F103]=0.015; [.F103])" office:value-type="float" office:value="0.825" calcext:value-type="float">
            <text:p>0.82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4" table:formula="of:=prettyprinttime(SUM([.E103:.E114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102]+[.E103]" office:value-type="float" office:value="559.38" calcext:value-type="float">
            <text:p>559.380</text:p>
          </table:table-cell>
          <table:table-cell table:style-name="ce108" office:value-type="float" office:value="55" calcext:value-type="float">
            <text:p>055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3]+1" office:value-type="float" office:value="101" calcext:value-type="float">
            <text:p>101</text:p>
          </table:table-cell>
          <table:table-cell table:style-name="ce48" table:formula="of:=[.J104]*0.015+IF([.F104]=0.015; [.F104])" office:value-type="float" office:value="0.405" calcext:value-type="float">
            <text:p>0.4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3]+[.E104]" office:value-type="float" office:value="559.785" calcext:value-type="float">
            <text:p>559.785</text:p>
          </table:table-cell>
          <table:table-cell table:style-name="ce109" office:value-type="float" office:value="27" calcext:value-type="float">
            <text:p>02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4]+1" office:value-type="float" office:value="102" calcext:value-type="float">
            <text:p>102</text:p>
          </table:table-cell>
          <table:table-cell table:style-name="ce48" table:formula="of:=[.J105]*0.015+IF([.F105]=0.015; [.F105])" office:value-type="float" office:value="1.47" calcext:value-type="float">
            <text:p>1.4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4]+[.E105]" office:value-type="float" office:value="561.255" calcext:value-type="float">
            <text:p>561.255</text:p>
          </table:table-cell>
          <table:table-cell table:style-name="ce109" office:value-type="float" office:value="98" calcext:value-type="float">
            <text:p>09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5]+1" office:value-type="float" office:value="103" calcext:value-type="float">
            <text:p>103</text:p>
          </table:table-cell>
          <table:table-cell table:style-name="ce48" table:formula="of:=[.J106]*0.015+IF([.F106]=0.015; [.F106])" office:value-type="float" office:value="2.865" calcext:value-type="float">
            <text:p>2.8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5]+[.E106]" office:value-type="float" office:value="564.12" calcext:value-type="float">
            <text:p>564.120</text:p>
          </table:table-cell>
          <table:table-cell table:style-name="ce109" office:value-type="float" office:value="191" calcext:value-type="float">
            <text:p>19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6]+1" office:value-type="float" office:value="104" calcext:value-type="float">
            <text:p>104</text:p>
          </table:table-cell>
          <table:table-cell table:style-name="ce48" table:formula="of:=[.J107]*0.015+IF([.F107]=0.015; [.F107])" office:value-type="float" office:value="5.535" calcext:value-type="float">
            <text:p>5.5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6]+[.E107]" office:value-type="float" office:value="569.655" calcext:value-type="float">
            <text:p>569.655</text:p>
          </table:table-cell>
          <table:table-cell table:style-name="ce109" office:value-type="float" office:value="369" calcext:value-type="float">
            <text:p>3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7]+1" office:value-type="float" office:value="105" calcext:value-type="float">
            <text:p>105</text:p>
          </table:table-cell>
          <table:table-cell table:style-name="ce48" table:formula="of:=[.J108]*0.015+IF([.F108]=0.015; [.F108])" office:value-type="float" office:value="4.155" calcext:value-type="float">
            <text:p>4.1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7]+[.E108]" office:value-type="float" office:value="573.81" calcext:value-type="float">
            <text:p>573.810</text:p>
          </table:table-cell>
          <table:table-cell table:style-name="ce109" office:value-type="float" office:value="277" calcext:value-type="float">
            <text:p>27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8]+1" office:value-type="float" office:value="106" calcext:value-type="float">
            <text:p>106</text:p>
          </table:table-cell>
          <table:table-cell table:style-name="ce48" table:formula="of:=[.J109]*0.015+IF([.F109]=0.015; [.F109])" office:value-type="float" office:value="2.895" calcext:value-type="float">
            <text:p>2.8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8]+[.E109]" office:value-type="float" office:value="576.705" calcext:value-type="float">
            <text:p>576.705</text:p>
          </table:table-cell>
          <table:table-cell table:style-name="ce109" office:value-type="float" office:value="193" calcext:value-type="float">
            <text:p>19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09]+1" office:value-type="float" office:value="107" calcext:value-type="float">
            <text:p>107</text:p>
          </table:table-cell>
          <table:table-cell table:style-name="ce48" table:formula="of:=[.J110]*0.015+IF([.F110]=0.015; [.F110])" office:value-type="float" office:value="0.345" calcext:value-type="float">
            <text:p>0.3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09]+[.E110]" office:value-type="float" office:value="577.05" calcext:value-type="float">
            <text:p>577.050</text:p>
          </table:table-cell>
          <table:table-cell table:style-name="ce109" office:value-type="float" office:value="23" calcext:value-type="float">
            <text:p>02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0]+1" office:value-type="float" office:value="108" calcext:value-type="float">
            <text:p>108</text:p>
          </table:table-cell>
          <table:table-cell table:style-name="ce48" table:formula="of:=[.J111]*0.015+IF([.F111]=0.015; [.F111])" office:value-type="float" office:value="0.33" calcext:value-type="float">
            <text:p>0.3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0]+[.E111]" office:value-type="float" office:value="577.38" calcext:value-type="float">
            <text:p>577.380</text:p>
          </table:table-cell>
          <table:table-cell table:style-name="ce109" office:value-type="float" office:value="22" calcext:value-type="float">
            <text:p>0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1]+1" office:value-type="float" office:value="109" calcext:value-type="float">
            <text:p>109</text:p>
          </table:table-cell>
          <table:table-cell table:style-name="ce48" table:formula="of:=[.J112]*0.015+IF([.F112]=0.015; [.F112])" office:value-type="float" office:value="1.845" calcext:value-type="float">
            <text:p>1.8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1]+[.E112]" office:value-type="float" office:value="579.225" calcext:value-type="float">
            <text:p>579.225</text:p>
          </table:table-cell>
          <table:table-cell table:style-name="ce109" office:value-type="float" office:value="123" calcext:value-type="float">
            <text:p>12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2]+1" office:value-type="float" office:value="110" calcext:value-type="float">
            <text:p>110</text:p>
          </table:table-cell>
          <table:table-cell table:style-name="ce48" table:formula="of:=[.J113]*0.015+IF([.F113]=0.015; [.F113])" office:value-type="float" office:value="1.725" calcext:value-type="float">
            <text:p>1.7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2]+[.E113]" office:value-type="float" office:value="580.95" calcext:value-type="float">
            <text:p>580.950</text:p>
          </table:table-cell>
          <table:table-cell table:style-name="ce109" office:value-type="float" office:value="115" calcext:value-type="float">
            <text:p>11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113]+1" office:value-type="float" office:value="111" calcext:value-type="float">
            <text:p>111</text:p>
          </table:table-cell>
          <table:table-cell table:style-name="ce51" table:formula="of:=[.J114]*0.015+IF([.F114]=0.015; [.F114])" office:value-type="float" office:value="0.495" calcext:value-type="float">
            <text:p>0.49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113]+[.E114]" office:value-type="float" office:value="581.445" calcext:value-type="float">
            <text:p>581.445</text:p>
          </table:table-cell>
          <table:table-cell table:style-name="ce111" office:value-type="float" office:value="33" calcext:value-type="float">
            <text:p>033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3" office:value-type="string" calcext:value-type="string" table:number-columns-spanned="1" table:number-rows-spanned="29">
            <text:p>ez2_c2_4</text:p>
          </table:table-cell>
          <table:table-cell table:style-name="ce43" table:formula="of:=[.D114]+1" office:value-type="float" office:value="112" calcext:value-type="float">
            <text:p>112</text:p>
          </table:table-cell>
          <table:table-cell table:style-name="ce48" table:formula="of:=[.J115]*0.015+IF([.F115]=0.015; [.F115])" office:value-type="float" office:value="0.615" calcext:value-type="float">
            <text:p>0.61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4" table:formula="of:=prettyprinttime(SUM([.E115:.E143]))" office:value-type="string" office:string-value="" calcext:value-type="error" table:number-columns-spanned="1" table:number-rows-spanned="29">
            <text:p>#NAME?</text:p>
          </table:table-cell>
          <table:table-cell table:style-name="ce49" table:formula="of:=[.I114]+[.E115]" office:value-type="float" office:value="582.06" calcext:value-type="float">
            <text:p>582.060</text:p>
          </table:table-cell>
          <table:table-cell table:style-name="ce108" office:value-type="float" office:value="41" calcext:value-type="float">
            <text:p>041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5]+1" office:value-type="float" office:value="113" calcext:value-type="float">
            <text:p>113</text:p>
          </table:table-cell>
          <table:table-cell table:style-name="ce48" table:formula="of:=[.J116]*0.015+IF([.F116]=0.015; [.F116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5]+[.E116]" office:value-type="float" office:value="582.6" calcext:value-type="float">
            <text:p>582.600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6]+1" office:value-type="float" office:value="114" calcext:value-type="float">
            <text:p>114</text:p>
          </table:table-cell>
          <table:table-cell table:style-name="ce48" table:formula="of:=[.J117]*0.015+IF([.F117]=0.015; [.F117])" office:value-type="float" office:value="0.585" calcext:value-type="float">
            <text:p>0.5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6]+[.E117]" office:value-type="float" office:value="583.185" calcext:value-type="float">
            <text:p>583.185</text:p>
          </table:table-cell>
          <table:table-cell table:style-name="ce109" office:value-type="float" office:value="39" calcext:value-type="float">
            <text:p>039</text:p>
          </table:table-cell>
          <table:table-cell table:style-name="ce121" office:value-type="string" calcext:value-type="string">
            <text:p>39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7]+1" office:value-type="float" office:value="115" calcext:value-type="float">
            <text:p>115</text:p>
          </table:table-cell>
          <table:table-cell table:style-name="ce48" table:formula="of:=[.J118]*0.015+IF([.F118]=0.015; [.F118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7]+[.E118]" office:value-type="float" office:value="583.23" calcext:value-type="float">
            <text:p>583.23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move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8]+1" office:value-type="float" office:value="116" calcext:value-type="float">
            <text:p>116</text:p>
          </table:table-cell>
          <table:table-cell table:style-name="ce48" table:formula="of:=[.J119]*0.015+IF([.F119]=0.015; [.F119])" office:value-type="float" office:value="0.195" calcext:value-type="float">
            <text:p>0.1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8]+[.E119]" office:value-type="float" office:value="583.425" calcext:value-type="float">
            <text:p>583.425</text:p>
          </table:table-cell>
          <table:table-cell table:style-name="ce109" office:value-type="float" office:value="13" calcext:value-type="float">
            <text:p>013</text:p>
          </table:table-cell>
          <table:table-cell table:style-name="ce121" office:value-type="string" calcext:value-type="string">
            <text:p>1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19]+1" office:value-type="float" office:value="117" calcext:value-type="float">
            <text:p>117</text:p>
          </table:table-cell>
          <table:table-cell table:style-name="ce48" table:formula="of:=[.J120]*0.015+IF([.F120]=0.015; [.F120])" office:value-type="float" office:value="1.38" calcext:value-type="float">
            <text:p>1.3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19]+[.E120]" office:value-type="float" office:value="584.805" calcext:value-type="float">
            <text:p>584.805</text:p>
          </table:table-cell>
          <table:table-cell table:style-name="ce109" office:value-type="float" office:value="92" calcext:value-type="float">
            <text:p>09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0]+1" office:value-type="float" office:value="118" calcext:value-type="float">
            <text:p>118</text:p>
          </table:table-cell>
          <table:table-cell table:style-name="ce48" table:formula="of:=[.J121]*0.015+IF([.F121]=0.015; [.F121])" office:value-type="float" office:value="1.755" calcext:value-type="float">
            <text:p>1.7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0]+[.E121]" office:value-type="float" office:value="586.56" calcext:value-type="float">
            <text:p>586.560</text:p>
          </table:table-cell>
          <table:table-cell table:style-name="ce109" office:value-type="float" office:value="117" calcext:value-type="float">
            <text:p>11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1]+1" office:value-type="float" office:value="119" calcext:value-type="float">
            <text:p>119</text:p>
          </table:table-cell>
          <table:table-cell table:style-name="ce48" table:formula="of:=[.J122]*0.015+IF([.F122]=0.015; [.F122])" office:value-type="float" office:value="0.57" calcext:value-type="float">
            <text:p>0.5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1]+[.E122]" office:value-type="float" office:value="587.13" calcext:value-type="float">
            <text:p>587.130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2]+1" office:value-type="float" office:value="120" calcext:value-type="float">
            <text:p>120</text:p>
          </table:table-cell>
          <table:table-cell table:style-name="ce48" table:formula="of:=[.J123]*0.015+IF([.F123]=0.015; [.F123])" office:value-type="float" office:value="0.09" calcext:value-type="float">
            <text:p>0.0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2]+[.E123]" office:value-type="float" office:value="587.22" calcext:value-type="float">
            <text:p>587.220</text:p>
          </table:table-cell>
          <table:table-cell table:style-name="ce109" office:value-type="float" office:value="6" calcext:value-type="float">
            <text:p>006</text:p>
          </table:table-cell>
          <table:table-cell table:style-name="ce121" office:value-type="string" calcext:value-type="string">
            <text:p>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3]+1" office:value-type="float" office:value="121" calcext:value-type="float">
            <text:p>121</text:p>
          </table:table-cell>
          <table:table-cell table:style-name="ce48" table:formula="of:=[.J124]*0.015+IF([.F124]=0.015; [.F124])" office:value-type="float" office:value="0.27" calcext:value-type="float">
            <text:p>0.2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3]+[.E124]" office:value-type="float" office:value="587.49" calcext:value-type="float">
            <text:p>587.490</text:p>
          </table:table-cell>
          <table:table-cell table:style-name="ce109" office:value-type="float" office:value="18" calcext:value-type="float">
            <text:p>01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4]+1" office:value-type="float" office:value="122" calcext:value-type="float">
            <text:p>122</text:p>
          </table:table-cell>
          <table:table-cell table:style-name="ce48" table:formula="of:=[.J125]*0.015+IF([.F125]=0.015; [.F125])" office:value-type="float" office:value="0.825" calcext:value-type="float">
            <text:p>0.8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4]+[.E125]" office:value-type="float" office:value="588.315" calcext:value-type="float">
            <text:p>588.315</text:p>
          </table:table-cell>
          <table:table-cell table:style-name="ce109" office:value-type="float" office:value="55" calcext:value-type="float">
            <text:p>05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5]+1" office:value-type="float" office:value="123" calcext:value-type="float">
            <text:p>123</text:p>
          </table:table-cell>
          <table:table-cell table:style-name="ce48" table:formula="of:=[.J126]*0.015+IF([.F126]=0.015; [.F126])" office:value-type="float" office:value="0.555" calcext:value-type="float">
            <text:p>0.5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5]+[.E126]" office:value-type="float" office:value="588.87" calcext:value-type="float">
            <text:p>588.870</text:p>
          </table:table-cell>
          <table:table-cell table:style-name="ce109" office:value-type="float" office:value="37" calcext:value-type="float">
            <text:p>03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6]+1" office:value-type="float" office:value="124" calcext:value-type="float">
            <text:p>124</text:p>
          </table:table-cell>
          <table:table-cell table:style-name="ce48" table:formula="of:=[.J127]*0.015+IF([.F127]=0.015; [.F127])" office:value-type="float" office:value="1.155" calcext:value-type="float">
            <text:p>1.1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6]+[.E127]" office:value-type="float" office:value="590.025" calcext:value-type="float">
            <text:p>590.025</text:p>
          </table:table-cell>
          <table:table-cell table:style-name="ce109" office:value-type="float" office:value="77" calcext:value-type="float">
            <text:p>07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7]+1" office:value-type="float" office:value="125" calcext:value-type="float">
            <text:p>125</text:p>
          </table:table-cell>
          <table:table-cell table:style-name="ce48" table:formula="of:=[.J128]*0.015+IF([.F128]=0.015; [.F128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7]+[.E128]" office:value-type="float" office:value="591.06" calcext:value-type="float">
            <text:p>591.060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8]+1" office:value-type="float" office:value="126" calcext:value-type="float">
            <text:p>126</text:p>
          </table:table-cell>
          <table:table-cell table:style-name="ce48" table:formula="of:=[.J129]*0.015+IF([.F129]=0.015; [.F129])" office:value-type="float" office:value="0.87" calcext:value-type="float">
            <text:p>0.8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8]+[.E129]" office:value-type="float" office:value="591.93" calcext:value-type="float">
            <text:p>591.930</text:p>
          </table:table-cell>
          <table:table-cell table:style-name="ce109" office:value-type="float" office:value="58" calcext:value-type="float">
            <text:p>05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29]+1" office:value-type="float" office:value="127" calcext:value-type="float">
            <text:p>127</text:p>
          </table:table-cell>
          <table:table-cell table:style-name="ce48" table:formula="of:=[.J130]*0.015+IF([.F130]=0.015; [.F130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29]+[.E130]" office:value-type="float" office:value="592.41" calcext:value-type="float">
            <text:p>592.410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0]+1" office:value-type="float" office:value="128" calcext:value-type="float">
            <text:p>128</text:p>
          </table:table-cell>
          <table:table-cell table:style-name="ce48" table:formula="of:=[.J131]*0.015+IF([.F131]=0.015; [.F131])" office:value-type="float" office:value="1.545" calcext:value-type="float">
            <text:p>1.5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0]+[.E131]" office:value-type="float" office:value="593.955" calcext:value-type="float">
            <text:p>593.955</text:p>
          </table:table-cell>
          <table:table-cell table:style-name="ce109" office:value-type="float" office:value="103" calcext:value-type="float">
            <text:p>10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1]+1" office:value-type="float" office:value="129" calcext:value-type="float">
            <text:p>129</text:p>
          </table:table-cell>
          <table:table-cell table:style-name="ce48" table:formula="of:=[.J132]*0.015+IF([.F132]=0.015; [.F132])" office:value-type="float" office:value="2.16" calcext:value-type="float">
            <text:p>2.1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1]+[.E132]" office:value-type="float" office:value="596.115" calcext:value-type="float">
            <text:p>596.115</text:p>
          </table:table-cell>
          <table:table-cell table:style-name="ce109" office:value-type="float" office:value="144" calcext:value-type="float">
            <text:p>1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2]+1" office:value-type="float" office:value="130" calcext:value-type="float">
            <text:p>130</text:p>
          </table:table-cell>
          <table:table-cell table:style-name="ce48" table:formula="of:=[.J133]*0.015+IF([.F133]=0.015; [.F133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2]+[.E133]" office:value-type="float" office:value="596.97" calcext:value-type="float">
            <text:p>596.97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3]+1" office:value-type="float" office:value="131" calcext:value-type="float">
            <text:p>131</text:p>
          </table:table-cell>
          <table:table-cell table:style-name="ce48" table:formula="of:=[.J134]*0.015+IF([.F134]=0.015; [.F134])" office:value-type="float" office:value="0.72" calcext:value-type="float">
            <text:p>0.7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3]+[.E134]" office:value-type="float" office:value="597.69" calcext:value-type="float">
            <text:p>597.690</text:p>
          </table:table-cell>
          <table:table-cell table:style-name="ce109" office:value-type="float" office:value="48" calcext:value-type="float">
            <text:p>04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4]+1" office:value-type="float" office:value="132" calcext:value-type="float">
            <text:p>132</text:p>
          </table:table-cell>
          <table:table-cell table:style-name="ce48" table:formula="of:=[.J135]*0.015+IF([.F135]=0.015; [.F135])" office:value-type="float" office:value="0.72" calcext:value-type="float">
            <text:p>0.7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4]+[.E135]" office:value-type="float" office:value="598.41" calcext:value-type="float">
            <text:p>598.410</text:p>
          </table:table-cell>
          <table:table-cell table:style-name="ce109" office:value-type="float" office:value="48" calcext:value-type="float">
            <text:p>04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5]+1" office:value-type="float" office:value="133" calcext:value-type="float">
            <text:p>133</text:p>
          </table:table-cell>
          <table:table-cell table:style-name="ce48" table:formula="of:=[.J136]*0.015+IF([.F136]=0.015; [.F136])" office:value-type="float" office:value="0.285" calcext:value-type="float">
            <text:p>0.2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5]+[.E136]" office:value-type="float" office:value="598.695" calcext:value-type="float">
            <text:p>598.695</text:p>
          </table:table-cell>
          <table:table-cell table:style-name="ce109" office:value-type="float" office:value="19" calcext:value-type="float">
            <text:p>01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6]+1" office:value-type="float" office:value="134" calcext:value-type="float">
            <text:p>134</text:p>
          </table:table-cell>
          <table:table-cell table:style-name="ce48" table:formula="of:=[.J137]*0.015+IF([.F137]=0.015; [.F137])" office:value-type="float" office:value="0.06" calcext:value-type="float">
            <text:p>0.0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6]+[.E137]" office:value-type="float" office:value="598.755" calcext:value-type="float">
            <text:p>598.755</text:p>
          </table:table-cell>
          <table:table-cell table:style-name="ce109" office:value-type="float" office:value="4" calcext:value-type="float">
            <text:p>004</text:p>
          </table:table-cell>
          <table:table-cell table:style-name="ce121" office:value-type="string" calcext:value-type="string">
            <text:p>4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7]+1" office:value-type="float" office:value="135" calcext:value-type="float">
            <text:p>135</text:p>
          </table:table-cell>
          <table:table-cell table:style-name="ce48" table:formula="of:=[.J138]*0.015+IF([.F138]=0.015; [.F138])" office:value-type="float" office:value="0.27" calcext:value-type="float">
            <text:p>0.2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7]+[.E138]" office:value-type="float" office:value="599.025" calcext:value-type="float">
            <text:p>599.025</text:p>
          </table:table-cell>
          <table:table-cell table:style-name="ce109" office:value-type="float" office:value="18" calcext:value-type="float">
            <text:p>01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8]+1" office:value-type="float" office:value="136" calcext:value-type="float">
            <text:p>136</text:p>
          </table:table-cell>
          <table:table-cell table:style-name="ce48" table:formula="of:=[.J139]*0.015+IF([.F139]=0.015; [.F139])" office:value-type="float" office:value="0.3" calcext:value-type="float">
            <text:p>0.3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8]+[.E139]" office:value-type="float" office:value="599.325" calcext:value-type="float">
            <text:p>599.325</text:p>
          </table:table-cell>
          <table:table-cell table:style-name="ce109" office:value-type="float" office:value="20" calcext:value-type="float">
            <text:p>02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39]+1" office:value-type="float" office:value="137" calcext:value-type="float">
            <text:p>137</text:p>
          </table:table-cell>
          <table:table-cell table:style-name="ce48" table:formula="of:=[.J140]*0.015+IF([.F140]=0.015; [.F140])" office:value-type="float" office:value="1.14" calcext:value-type="float">
            <text:p>1.1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39]+[.E140]" office:value-type="float" office:value="600.465" calcext:value-type="float">
            <text:p>600.465</text:p>
          </table:table-cell>
          <table:table-cell table:style-name="ce109" office:value-type="float" office:value="76" calcext:value-type="float">
            <text:p>07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0]+1" office:value-type="float" office:value="138" calcext:value-type="float">
            <text:p>138</text:p>
          </table:table-cell>
          <table:table-cell table:style-name="ce48" table:formula="of:=[.J141]*0.015+IF([.F141]=0.015; [.F141])" office:value-type="float" office:value="0.675" calcext:value-type="float">
            <text:p>0.6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0]+[.E141]" office:value-type="float" office:value="601.14" calcext:value-type="float">
            <text:p>601.140</text:p>
          </table:table-cell>
          <table:table-cell table:style-name="ce109" office:value-type="float" office:value="45" calcext:value-type="float">
            <text:p>04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1]+1" office:value-type="float" office:value="139" calcext:value-type="float">
            <text:p>139</text:p>
          </table:table-cell>
          <table:table-cell table:style-name="ce48" table:formula="of:=[.J142]*0.015+IF([.F142]=0.015; [.F142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1]+[.E142]" office:value-type="float" office:value="601.185" calcext:value-type="float">
            <text:p>601.18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142]+1" office:value-type="float" office:value="140" calcext:value-type="float">
            <text:p>140</text:p>
          </table:table-cell>
          <table:table-cell table:style-name="ce51" table:formula="of:=[.J143]*0.015+IF([.F143]=0.015; [.F143])" office:value-type="float" office:value="0.705" calcext:value-type="float">
            <text:p>0.70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142]+[.E143]" office:value-type="float" office:value="601.89" calcext:value-type="float">
            <text:p>601.890</text:p>
          </table:table-cell>
          <table:table-cell table:style-name="ce111" office:value-type="float" office:value="47" calcext:value-type="float">
            <text:p>047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table-cell table:style-name="ce20" office:value-type="string" calcext:value-type="string" table:number-columns-spanned="1" table:number-rows-spanned="118">
            <text:p>CHAMBER CATACOMB</text:p>
          </table:table-cell>
          <table:table-cell table:style-name="ce33" office:value-type="string" calcext:value-type="string" table:number-columns-spanned="1" table:number-rows-spanned="71">
            <text:p>ez2_c3_1</text:p>
          </table:table-cell>
          <table:table-cell table:style-name="ce43" table:formula="of:=[.D143]+1" office:value-type="float" office:value="141" calcext:value-type="float">
            <text:p>141</text:p>
          </table:table-cell>
          <table:table-cell table:style-name="ce48" table:formula="of:=[.J144]*0.015+IF([.F144]=0.015; [.F144])" office:value-type="float" office:value="3.39" calcext:value-type="float">
            <text:p>3.39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144:.E214]))" office:value-type="string" office:string-value="" calcext:value-type="error" table:number-columns-spanned="1" table:number-rows-spanned="71">
            <text:p>#NAME?</text:p>
          </table:table-cell>
          <table:table-cell table:style-name="ce49" table:formula="of:=[.I143]+[.E144]" office:value-type="float" office:value="605.28" calcext:value-type="float">
            <text:p>605.280</text:p>
          </table:table-cell>
          <table:table-cell table:style-name="ce108" office:value-type="float" office:value="226" calcext:value-type="float">
            <text:p>226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4]+1" office:value-type="float" office:value="142" calcext:value-type="float">
            <text:p>142</text:p>
          </table:table-cell>
          <table:table-cell table:style-name="ce48" table:formula="of:=[.J145]*0.015+IF([.F145]=0.015; [.F145])" office:value-type="float" office:value="1.245" calcext:value-type="float">
            <text:p>1.2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4]+[.E145]" office:value-type="float" office:value="606.525" calcext:value-type="float">
            <text:p>606.525</text:p>
          </table:table-cell>
          <table:table-cell table:style-name="ce109" office:value-type="float" office:value="83" calcext:value-type="float">
            <text:p>08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5]+1" office:value-type="float" office:value="143" calcext:value-type="float">
            <text:p>143</text:p>
          </table:table-cell>
          <table:table-cell table:style-name="ce48" table:formula="of:=[.J146]*0.015+IF([.F146]=0.015; [.F146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5]+[.E146]" office:value-type="float" office:value="607.005" calcext:value-type="float">
            <text:p>607.00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6]+1" office:value-type="float" office:value="144" calcext:value-type="float">
            <text:p>144</text:p>
          </table:table-cell>
          <table:table-cell table:style-name="ce48" table:formula="of:=[.J147]*0.015+IF([.F147]=0.015; [.F147])" office:value-type="float" office:value="1.59" calcext:value-type="float">
            <text:p>1.5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6]+[.E147]" office:value-type="float" office:value="608.595" calcext:value-type="float">
            <text:p>608.595</text:p>
          </table:table-cell>
          <table:table-cell table:style-name="ce109" office:value-type="float" office:value="106" calcext:value-type="float">
            <text:p>10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7]+1" office:value-type="float" office:value="145" calcext:value-type="float">
            <text:p>145</text:p>
          </table:table-cell>
          <table:table-cell table:style-name="ce48" table:formula="of:=[.J148]*0.015+IF([.F148]=0.015; [.F148])" office:value-type="float" office:value="0.375" calcext:value-type="float">
            <text:p>0.3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7]+[.E148]" office:value-type="float" office:value="608.97" calcext:value-type="float">
            <text:p>608.970</text:p>
          </table:table-cell>
          <table:table-cell table:style-name="ce109" office:value-type="float" office:value="25" calcext:value-type="float">
            <text:p>0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8]+1" office:value-type="float" office:value="146" calcext:value-type="float">
            <text:p>146</text:p>
          </table:table-cell>
          <table:table-cell table:style-name="ce48" table:formula="of:=[.J149]*0.015+IF([.F149]=0.015; [.F149])" office:value-type="float" office:value="0.57" calcext:value-type="float">
            <text:p>0.5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8]+[.E149]" office:value-type="float" office:value="609.54" calcext:value-type="float">
            <text:p>609.540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49]+1" office:value-type="float" office:value="147" calcext:value-type="float">
            <text:p>147</text:p>
          </table:table-cell>
          <table:table-cell table:style-name="ce48" table:formula="of:=[.J150]*0.015+IF([.F150]=0.015; [.F150])" office:value-type="float" office:value="1.845" calcext:value-type="float">
            <text:p>1.8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49]+[.E150]" office:value-type="float" office:value="611.385" calcext:value-type="float">
            <text:p>611.385</text:p>
          </table:table-cell>
          <table:table-cell table:style-name="ce109" office:value-type="float" office:value="123" calcext:value-type="float">
            <text:p>12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0]+1" office:value-type="float" office:value="148" calcext:value-type="float">
            <text:p>148</text:p>
          </table:table-cell>
          <table:table-cell table:style-name="ce48" table:formula="of:=[.J151]*0.015+IF([.F151]=0.015; [.F151])" office:value-type="float" office:value="0.57" calcext:value-type="float">
            <text:p>0.5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0]+[.E151]" office:value-type="float" office:value="611.955" calcext:value-type="float">
            <text:p>611.955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1]+1" office:value-type="float" office:value="149" calcext:value-type="float">
            <text:p>149</text:p>
          </table:table-cell>
          <table:table-cell table:style-name="ce48" table:formula="of:=[.J152]*0.015+IF([.F152]=0.015; [.F152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1]+[.E152]" office:value-type="float" office:value="612" calcext:value-type="float">
            <text:p>612.00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3 sl, fizzler ski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2]+1" office:value-type="float" office:value="150" calcext:value-type="float">
            <text:p>150</text:p>
          </table:table-cell>
          <table:table-cell table:style-name="ce48" table:formula="of:=[.J153]*0.015+IF([.F153]=0.015; [.F153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2]+[.E153]" office:value-type="float" office:value="612.54" calcext:value-type="float">
            <text:p>612.540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3]+1" office:value-type="float" office:value="151" calcext:value-type="float">
            <text:p>151</text:p>
          </table:table-cell>
          <table:table-cell table:style-name="ce48" table:formula="of:=[.J154]*0.015+IF([.F154]=0.015; [.F154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3]+[.E154]" office:value-type="float" office:value="612.93" calcext:value-type="float">
            <text:p>612.930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4]+1" office:value-type="float" office:value="152" calcext:value-type="float">
            <text:p>152</text:p>
          </table:table-cell>
          <table:table-cell table:style-name="ce48" table:formula="of:=[.J155]*0.015+IF([.F155]=0.015; [.F155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4]+[.E155]" office:value-type="float" office:value="613.965" calcext:value-type="float">
            <text:p>613.965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5]+1" office:value-type="float" office:value="153" calcext:value-type="float">
            <text:p>153</text:p>
          </table:table-cell>
          <table:table-cell table:style-name="ce48" table:formula="of:=[.J156]*0.015+IF([.F156]=0.015; [.F156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5]+[.E156]" office:value-type="float" office:value="614.505" calcext:value-type="float">
            <text:p>614.505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6]+1" office:value-type="float" office:value="154" calcext:value-type="float">
            <text:p>154</text:p>
          </table:table-cell>
          <table:table-cell table:style-name="ce48" table:formula="of:=[.J157]*0.015+IF([.F157]=0.015; [.F157])" office:value-type="float" office:value="0.18" calcext:value-type="float">
            <text:p>0.1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6]+[.E157]" office:value-type="float" office:value="614.685" calcext:value-type="float">
            <text:p>614.685</text:p>
          </table:table-cell>
          <table:table-cell table:style-name="ce109" office:value-type="float" office:value="12" calcext:value-type="float">
            <text:p>01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7]+1" office:value-type="float" office:value="155" calcext:value-type="float">
            <text:p>155</text:p>
          </table:table-cell>
          <table:table-cell table:style-name="ce48" table:formula="of:=[.J158]*0.015+IF([.F158]=0.015; [.F158])" office:value-type="float" office:value="0.765" calcext:value-type="float">
            <text:p>0.7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7]+[.E158]" office:value-type="float" office:value="615.45" calcext:value-type="float">
            <text:p>615.450</text:p>
          </table:table-cell>
          <table:table-cell table:style-name="ce109" office:value-type="float" office:value="51" calcext:value-type="float">
            <text:p>05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8]+1" office:value-type="float" office:value="156" calcext:value-type="float">
            <text:p>156</text:p>
          </table:table-cell>
          <table:table-cell table:style-name="ce48" table:formula="of:=[.J159]*0.015+IF([.F159]=0.015; [.F159])" office:value-type="float" office:value="0.6" calcext:value-type="float">
            <text:p>0.6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8]+[.E159]" office:value-type="float" office:value="616.05" calcext:value-type="float">
            <text:p>616.050</text:p>
          </table:table-cell>
          <table:table-cell table:style-name="ce109" office:value-type="float" office:value="40" calcext:value-type="float">
            <text:p>04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59]+1" office:value-type="float" office:value="157" calcext:value-type="float">
            <text:p>157</text:p>
          </table:table-cell>
          <table:table-cell table:style-name="ce48" table:formula="of:=[.J160]*0.015+IF([.F160]=0.015; [.F160])" office:value-type="float" office:value="1.005" calcext:value-type="float">
            <text:p>1.0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59]+[.E160]" office:value-type="float" office:value="617.055" calcext:value-type="float">
            <text:p>617.055</text:p>
          </table:table-cell>
          <table:table-cell table:style-name="ce109" office:value-type="float" office:value="67" calcext:value-type="float">
            <text:p>06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0]+1" office:value-type="float" office:value="158" calcext:value-type="float">
            <text:p>158</text:p>
          </table:table-cell>
          <table:table-cell table:style-name="ce48" table:formula="of:=[.J161]*0.015+IF([.F161]=0.015; [.F161])" office:value-type="float" office:value="0.24" calcext:value-type="float">
            <text:p>0.2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0]+[.E161]" office:value-type="float" office:value="617.295" calcext:value-type="float">
            <text:p>617.295</text:p>
          </table:table-cell>
          <table:table-cell table:style-name="ce109" office:value-type="float" office:value="16" calcext:value-type="float">
            <text:p>0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1]+1" office:value-type="float" office:value="159" calcext:value-type="float">
            <text:p>159</text:p>
          </table:table-cell>
          <table:table-cell table:style-name="ce48" table:formula="of:=[.J162]*0.015+IF([.F162]=0.015; [.F162])" office:value-type="float" office:value="0.735" calcext:value-type="float">
            <text:p>0.7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Furca</text:p>
          </table:table-cell>
          <table:covered-table-cell table:style-name="ce82"/>
          <table:table-cell table:style-name="ce49" table:formula="of:=[.I161]+[.E162]" office:value-type="float" office:value="618.03" calcext:value-type="float">
            <text:p>618.030</text:p>
          </table:table-cell>
          <table:table-cell table:style-name="ce109" office:value-type="float" office:value="49" calcext:value-type="float">
            <text:p>04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2]+1" office:value-type="float" office:value="160" calcext:value-type="float">
            <text:p>160</text:p>
          </table:table-cell>
          <table:table-cell table:style-name="ce48" table:formula="of:=[.J163]*0.015+IF([.F163]=0.015; [.F163])" office:value-type="float" office:value="1.14" calcext:value-type="float">
            <text:p>1.1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2]+[.E163]" office:value-type="float" office:value="619.17" calcext:value-type="float">
            <text:p>619.170</text:p>
          </table:table-cell>
          <table:table-cell table:style-name="ce109" office:value-type="float" office:value="76" calcext:value-type="float">
            <text:p>07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3]+1" office:value-type="float" office:value="161" calcext:value-type="float">
            <text:p>161</text:p>
          </table:table-cell>
          <table:table-cell table:style-name="ce48" table:formula="of:=[.J164]*0.015+IF([.F164]=0.015; [.F164])" office:value-type="float" office:value="8.805" calcext:value-type="float">
            <text:p>8.8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3]+[.E164]" office:value-type="float" office:value="627.975" calcext:value-type="float">
            <text:p>627.975</text:p>
          </table:table-cell>
          <table:table-cell table:style-name="ce109" office:value-type="float" office:value="587" calcext:value-type="float">
            <text:p>58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4]+1" office:value-type="float" office:value="162" calcext:value-type="float">
            <text:p>162</text:p>
          </table:table-cell>
          <table:table-cell table:style-name="ce48" table:formula="of:=[.J165]*0.015+IF([.F165]=0.015; [.F165])" office:value-type="float" office:value="21.735" calcext:value-type="float">
            <text:p>21.7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4]+[.E165]" office:value-type="float" office:value="649.71" calcext:value-type="float">
            <text:p>649.710</text:p>
          </table:table-cell>
          <table:table-cell table:style-name="ce109" office:value-type="float" office:value="1449" calcext:value-type="float">
            <text:p>144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5]+1" office:value-type="float" office:value="163" calcext:value-type="float">
            <text:p>163</text:p>
          </table:table-cell>
          <table:table-cell table:style-name="ce48" table:formula="of:=[.J166]*0.015+IF([.F166]=0.015; [.F166])" office:value-type="float" office:value="14.715" calcext:value-type="float">
            <text:p>14.7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5]+[.E166]" office:value-type="float" office:value="664.425" calcext:value-type="float">
            <text:p>664.425</text:p>
          </table:table-cell>
          <table:table-cell table:style-name="ce109" office:value-type="float" office:value="981" calcext:value-type="float">
            <text:p>98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6]+1" office:value-type="float" office:value="164" calcext:value-type="float">
            <text:p>164</text:p>
          </table:table-cell>
          <table:table-cell table:style-name="ce48" table:formula="of:=[.J167]*0.015+IF([.F167]=0.015; [.F167])" office:value-type="float" office:value="2.325" calcext:value-type="float">
            <text:p>2.3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6]+[.E167]" office:value-type="float" office:value="666.75" calcext:value-type="float">
            <text:p>666.750</text:p>
          </table:table-cell>
          <table:table-cell table:style-name="ce109" office:value-type="float" office:value="155" calcext:value-type="float">
            <text:p>15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7]+1" office:value-type="float" office:value="165" calcext:value-type="float">
            <text:p>165</text:p>
          </table:table-cell>
          <table:table-cell table:style-name="ce48" table:formula="of:=[.J168]*0.015+IF([.F168]=0.015; [.F168])" office:value-type="float" office:value="0.585" calcext:value-type="float">
            <text:p>0.5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rolert</text:p>
          </table:table-cell>
          <table:covered-table-cell table:style-name="ce82"/>
          <table:table-cell table:style-name="ce49" table:formula="of:=[.I167]+[.E168]" office:value-type="float" office:value="667.335" calcext:value-type="float">
            <text:p>667.335</text:p>
          </table:table-cell>
          <table:table-cell table:style-name="ce109" office:value-type="float" office:value="39" calcext:value-type="float">
            <text:p>03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8]+1" office:value-type="float" office:value="166" calcext:value-type="float">
            <text:p>166</text:p>
          </table:table-cell>
          <table:table-cell table:style-name="ce48" table:formula="of:=[.J169]*0.015+IF([.F169]=0.015; [.F169])" office:value-type="float" office:value="1.65" calcext:value-type="float">
            <text:p>1.6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68]+[.E169]" office:value-type="float" office:value="668.985" calcext:value-type="float">
            <text:p>668.985</text:p>
          </table:table-cell>
          <table:table-cell table:style-name="ce109" office:value-type="float" office:value="110" calcext:value-type="float">
            <text:p>11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69]+1" office:value-type="float" office:value="167" calcext:value-type="float">
            <text:p>167</text:p>
          </table:table-cell>
          <table:table-cell table:style-name="ce48" table:formula="of:=[.J170]*0.015+IF([.F170]=0.015; [.F170])" office:value-type="float" office:value="1.335" calcext:value-type="float">
            <text:p>1.3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69]+[.E170]" office:value-type="float" office:value="670.32" calcext:value-type="float">
            <text:p>670.320</text:p>
          </table:table-cell>
          <table:table-cell table:style-name="ce109" office:value-type="float" office:value="89" calcext:value-type="float">
            <text:p>08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0]+1" office:value-type="float" office:value="168" calcext:value-type="float">
            <text:p>168</text:p>
          </table:table-cell>
          <table:table-cell table:style-name="ce48" table:formula="of:=[.J171]*0.015+IF([.F171]=0.015; [.F171])" office:value-type="float" office:value="0.66" calcext:value-type="float">
            <text:p>0.6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0]+[.E171]" office:value-type="float" office:value="670.98" calcext:value-type="float">
            <text:p>670.980</text:p>
          </table:table-cell>
          <table:table-cell table:style-name="ce109" office:value-type="float" office:value="44" calcext:value-type="float">
            <text:p>0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1]+1" office:value-type="float" office:value="169" calcext:value-type="float">
            <text:p>169</text:p>
          </table:table-cell>
          <table:table-cell table:style-name="ce48" table:formula="of:=[.J172]*0.015+IF([.F172]=0.015; [.F172])" office:value-type="float" office:value="0.015" calcext:value-type="float">
            <text:p>0.0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1]+[.E172]" office:value-type="float" office:value="670.995" calcext:value-type="float">
            <text:p>670.995</text:p>
          </table:table-cell>
          <table:table-cell table:style-name="ce109" office:value-type="float" office:value="1" calcext:value-type="float">
            <text:p>001</text:p>
          </table:table-cell>
          <table:table-cell table:style-name="ce121" office:value-type="string" calcext:value-type="string">
            <text:p>1 sl, button ski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2]+1" office:value-type="float" office:value="170" calcext:value-type="float">
            <text:p>170</text:p>
          </table:table-cell>
          <table:table-cell table:style-name="ce48" table:formula="of:=[.J173]*0.015+IF([.F173]=0.015; [.F173])" office:value-type="float" office:value="2.175" calcext:value-type="float">
            <text:p>2.1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2]+[.E173]" office:value-type="float" office:value="673.17" calcext:value-type="float">
            <text:p>673.170</text:p>
          </table:table-cell>
          <table:table-cell table:style-name="ce109" office:value-type="float" office:value="145" calcext:value-type="float">
            <text:p>14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3]+1" office:value-type="float" office:value="171" calcext:value-type="float">
            <text:p>171</text:p>
          </table:table-cell>
          <table:table-cell table:style-name="ce48" table:formula="of:=[.J174]*0.015+IF([.F174]=0.015; [.F174])" office:value-type="float" office:value="1.395" calcext:value-type="float">
            <text:p>1.3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3]+[.E174]" office:value-type="float" office:value="674.565" calcext:value-type="float">
            <text:p>674.565</text:p>
          </table:table-cell>
          <table:table-cell table:style-name="ce109" office:value-type="float" office:value="93" calcext:value-type="float">
            <text:p>09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4]+1" office:value-type="float" office:value="172" calcext:value-type="float">
            <text:p>172</text:p>
          </table:table-cell>
          <table:table-cell table:style-name="ce48" table:formula="of:=[.J175]*0.015+IF([.F175]=0.015; [.F175])" office:value-type="float" office:value="4.395" calcext:value-type="float">
            <text:p>4.3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4]+[.E175]" office:value-type="float" office:value="678.96" calcext:value-type="float">
            <text:p>678.960</text:p>
          </table:table-cell>
          <table:table-cell table:style-name="ce109" office:value-type="float" office:value="293" calcext:value-type="float">
            <text:p>29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5]+1" office:value-type="float" office:value="173" calcext:value-type="float">
            <text:p>173</text:p>
          </table:table-cell>
          <table:table-cell table:style-name="ce48" table:formula="of:=[.J176]*0.015+IF([.F176]=0.015; [.F176])" office:value-type="float" office:value="2.61" calcext:value-type="float">
            <text:p>2.6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5]+[.E176]" office:value-type="float" office:value="681.57" calcext:value-type="float">
            <text:p>681.570</text:p>
          </table:table-cell>
          <table:table-cell table:style-name="ce109" office:value-type="float" office:value="174" calcext:value-type="float">
            <text:p>17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6]+1" office:value-type="float" office:value="174" calcext:value-type="float">
            <text:p>174</text:p>
          </table:table-cell>
          <table:table-cell table:style-name="ce48" table:formula="of:=[.J177]*0.015+IF([.F177]=0.015; [.F177])" office:value-type="float" office:value="2.025" calcext:value-type="float">
            <text:p>2.0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6]+[.E177]" office:value-type="float" office:value="683.595" calcext:value-type="float">
            <text:p>683.595</text:p>
          </table:table-cell>
          <table:table-cell table:style-name="ce109" office:value-type="float" office:value="135" calcext:value-type="float">
            <text:p>13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7]+1" office:value-type="float" office:value="175" calcext:value-type="float">
            <text:p>175</text:p>
          </table:table-cell>
          <table:table-cell table:style-name="ce48" table:formula="of:=[.J178]*0.015+IF([.F178]=0.015; [.F178])" office:value-type="float" office:value="0.75" calcext:value-type="float">
            <text:p>0.7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7]+[.E178]" office:value-type="float" office:value="684.345" calcext:value-type="float">
            <text:p>684.345</text:p>
          </table:table-cell>
          <table:table-cell table:style-name="ce109" office:value-type="float" office:value="50" calcext:value-type="float">
            <text:p>050</text:p>
          </table:table-cell>
          <table:table-cell table:style-name="ce121" office:value-type="string" calcext:value-type="string">
            <text:p>propcli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8]+1" office:value-type="float" office:value="176" calcext:value-type="float">
            <text:p>176</text:p>
          </table:table-cell>
          <table:table-cell table:style-name="ce48" table:formula="of:=[.J179]*0.015+IF([.F179]=0.015; [.F179])" office:value-type="float" office:value="0.03" calcext:value-type="float">
            <text:p>0.0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8]+[.E179]" office:value-type="float" office:value="684.375" calcext:value-type="float">
            <text:p>684.375</text:p>
          </table:table-cell>
          <table:table-cell table:style-name="ce109" office:value-type="float" office:value="2" calcext:value-type="float">
            <text:p>002</text:p>
          </table:table-cell>
          <table:table-cell table:style-name="ce121" office:value-type="string" calcext:value-type="string">
            <text:p>2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79]+1" office:value-type="float" office:value="177" calcext:value-type="float">
            <text:p>177</text:p>
          </table:table-cell>
          <table:table-cell table:style-name="ce48" table:formula="of:=[.J180]*0.015+IF([.F180]=0.015; [.F180])" office:value-type="float" office:value="0.96" calcext:value-type="float">
            <text:p>0.9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79]+[.E180]" office:value-type="float" office:value="685.335" calcext:value-type="float">
            <text:p>685.335</text:p>
          </table:table-cell>
          <table:table-cell table:style-name="ce109" office:value-type="float" office:value="64" calcext:value-type="float">
            <text:p>06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0]+1" office:value-type="float" office:value="178" calcext:value-type="float">
            <text:p>178</text:p>
          </table:table-cell>
          <table:table-cell table:style-name="ce48" table:formula="of:=[.J181]*0.015+IF([.F181]=0.015; [.F181])" office:value-type="float" office:value="1.875" calcext:value-type="float">
            <text:p>1.8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0]+[.E181]" office:value-type="float" office:value="687.21" calcext:value-type="float">
            <text:p>687.210</text:p>
          </table:table-cell>
          <table:table-cell table:style-name="ce109" office:value-type="float" office:value="125" calcext:value-type="float">
            <text:p>1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1]+1" office:value-type="float" office:value="179" calcext:value-type="float">
            <text:p>179</text:p>
          </table:table-cell>
          <table:table-cell table:style-name="ce48" table:formula="of:=[.J182]*0.015+IF([.F182]=0.015; [.F182])" office:value-type="float" office:value="1.68" calcext:value-type="float">
            <text:p>1.6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1]+[.E182]" office:value-type="float" office:value="688.89" calcext:value-type="float">
            <text:p>688.890</text:p>
          </table:table-cell>
          <table:table-cell table:style-name="ce109" office:value-type="float" office:value="112" calcext:value-type="float">
            <text:p>11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2]+1" office:value-type="float" office:value="180" calcext:value-type="float">
            <text:p>180</text:p>
          </table:table-cell>
          <table:table-cell table:style-name="ce48" table:formula="of:=[.J183]*0.015+IF([.F183]=0.015; [.F183])" office:value-type="float" office:value="1.35" calcext:value-type="float">
            <text:p>1.3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2]+[.E183]" office:value-type="float" office:value="690.24" calcext:value-type="float">
            <text:p>690.240</text:p>
          </table:table-cell>
          <table:table-cell table:style-name="ce109" office:value-type="float" office:value="90" calcext:value-type="float">
            <text:p>09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3]+1" office:value-type="float" office:value="181" calcext:value-type="float">
            <text:p>181</text:p>
          </table:table-cell>
          <table:table-cell table:style-name="ce48" table:formula="of:=[.J184]*0.015+IF([.F184]=0.015; [.F184])" office:value-type="float" office:value="0.81" calcext:value-type="float">
            <text:p>0.8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3]+[.E184]" office:value-type="float" office:value="691.05" calcext:value-type="float">
            <text:p>691.050</text:p>
          </table:table-cell>
          <table:table-cell table:style-name="ce109" office:value-type="float" office:value="54" calcext:value-type="float">
            <text:p>05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4]+1" office:value-type="float" office:value="182" calcext:value-type="float">
            <text:p>182</text:p>
          </table:table-cell>
          <table:table-cell table:style-name="ce48" table:formula="of:=[.J185]*0.015+IF([.F185]=0.015; [.F185])" office:value-type="float" office:value="1.005" calcext:value-type="float">
            <text:p>1.0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4]+[.E185]" office:value-type="float" office:value="692.055" calcext:value-type="float">
            <text:p>692.055</text:p>
          </table:table-cell>
          <table:table-cell table:style-name="ce109" office:value-type="float" office:value="67" calcext:value-type="float">
            <text:p>06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5]+1" office:value-type="float" office:value="183" calcext:value-type="float">
            <text:p>183</text:p>
          </table:table-cell>
          <table:table-cell table:style-name="ce48" table:formula="of:=[.J186]*0.015+IF([.F186]=0.015; [.F186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5]+[.E186]" office:value-type="float" office:value="692.535" calcext:value-type="float">
            <text:p>692.53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6]+1" office:value-type="float" office:value="184" calcext:value-type="float">
            <text:p>184</text:p>
          </table:table-cell>
          <table:table-cell table:style-name="ce48" table:formula="of:=[.J187]*0.015+IF([.F187]=0.015; [.F187])" office:value-type="float" office:value="0.18" calcext:value-type="float">
            <text:p>0.1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86]+[.E187]" office:value-type="float" office:value="692.715" calcext:value-type="float">
            <text:p>692.715</text:p>
          </table:table-cell>
          <table:table-cell table:style-name="ce109" office:value-type="float" office:value="12" calcext:value-type="float">
            <text:p>01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7]+1" office:value-type="float" office:value="185" calcext:value-type="float">
            <text:p>185</text:p>
          </table:table-cell>
          <table:table-cell table:style-name="ce48" table:formula="of:=[.J188]*0.015+IF([.F188]=0.015; [.F188])" office:value-type="float" office:value="0.24" calcext:value-type="float">
            <text:p>0.2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87]+[.E188]" office:value-type="float" office:value="692.954999999999" calcext:value-type="float">
            <text:p>692.955</text:p>
          </table:table-cell>
          <table:table-cell table:style-name="ce109" office:value-type="float" office:value="16" calcext:value-type="float">
            <text:p>0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8]+1" office:value-type="float" office:value="186" calcext:value-type="float">
            <text:p>186</text:p>
          </table:table-cell>
          <table:table-cell table:style-name="ce48" table:formula="of:=[.J189]*0.015+IF([.F189]=0.015; [.F189])" office:value-type="float" office:value="0.81" calcext:value-type="float">
            <text:p>0.8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88]+[.E189]" office:value-type="float" office:value="693.764999999999" calcext:value-type="float">
            <text:p>693.765</text:p>
          </table:table-cell>
          <table:table-cell table:style-name="ce109" office:value-type="float" office:value="54" calcext:value-type="float">
            <text:p>054</text:p>
          </table:table-cell>
          <table:table-cell table:style-name="ce127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89]+1" office:value-type="float" office:value="187" calcext:value-type="float">
            <text:p>187</text:p>
          </table:table-cell>
          <table:table-cell table:style-name="ce48" table:formula="of:=[.J190]*0.015+IF([.F190]=0.015; [.F190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89]+[.E190]" office:value-type="float" office:value="694.304999999999" calcext:value-type="float">
            <text:p>694.305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0]+1" office:value-type="float" office:value="188" calcext:value-type="float">
            <text:p>188</text:p>
          </table:table-cell>
          <table:table-cell table:style-name="ce48" table:formula="of:=[.J191]*0.015+IF([.F191]=0.015; [.F191])" office:value-type="float" office:value="0.375" calcext:value-type="float">
            <text:p>0.3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0]+[.E191]" office:value-type="float" office:value="694.679999999999" calcext:value-type="float">
            <text:p>694.680</text:p>
          </table:table-cell>
          <table:table-cell table:style-name="ce109" office:value-type="float" office:value="25" calcext:value-type="float">
            <text:p>0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1]+1" office:value-type="float" office:value="189" calcext:value-type="float">
            <text:p>189</text:p>
          </table:table-cell>
          <table:table-cell table:style-name="ce48" table:formula="of:=[.J192]*0.015+IF([.F192]=0.015; [.F192])" office:value-type="float" office:value="1.41" calcext:value-type="float">
            <text:p>1.4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1]+[.E192]" office:value-type="float" office:value="696.089999999999" calcext:value-type="float">
            <text:p>696.090</text:p>
          </table:table-cell>
          <table:table-cell table:style-name="ce109" office:value-type="float" office:value="94" calcext:value-type="float">
            <text:p>09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2]+1" office:value-type="float" office:value="190" calcext:value-type="float">
            <text:p>190</text:p>
          </table:table-cell>
          <table:table-cell table:style-name="ce48" table:formula="of:=[.J193]*0.015+IF([.F193]=0.015; [.F193])" office:value-type="float" office:value="0.66" calcext:value-type="float">
            <text:p>0.6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2]+[.E193]" office:value-type="float" office:value="696.749999999999" calcext:value-type="float">
            <text:p>696.750</text:p>
          </table:table-cell>
          <table:table-cell table:style-name="ce109" office:value-type="float" office:value="44" calcext:value-type="float">
            <text:p>0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3]+1" office:value-type="float" office:value="191" calcext:value-type="float">
            <text:p>191</text:p>
          </table:table-cell>
          <table:table-cell table:style-name="ce48" table:formula="of:=[.J194]*0.015+IF([.F194]=0.015; [.F194])" office:value-type="float" office:value="2.205" calcext:value-type="float">
            <text:p>2.2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93]+[.E194]" office:value-type="float" office:value="698.954999999999" calcext:value-type="float">
            <text:p>698.955</text:p>
          </table:table-cell>
          <table:table-cell table:style-name="ce109" office:value-type="float" office:value="147" calcext:value-type="float">
            <text:p>1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4]+1" office:value-type="float" office:value="192" calcext:value-type="float">
            <text:p>192</text:p>
          </table:table-cell>
          <table:table-cell table:style-name="ce48" table:formula="of:=[.J195]*0.015+IF([.F195]=0.015; [.F195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94]+[.E195]" office:value-type="float" office:value="699.809999999999" calcext:value-type="float">
            <text:p>699.81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5]+1" office:value-type="float" office:value="193" calcext:value-type="float">
            <text:p>193</text:p>
          </table:table-cell>
          <table:table-cell table:style-name="ce48" table:formula="of:=[.J196]*0.015+IF([.F196]=0.015; [.F196])" office:value-type="float" office:value="1.215" calcext:value-type="float">
            <text:p>1.2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5]+[.E196]" office:value-type="float" office:value="701.024999999999" calcext:value-type="float">
            <text:p>701.025</text:p>
          </table:table-cell>
          <table:table-cell table:style-name="ce109" office:value-type="float" office:value="81" calcext:value-type="float">
            <text:p>08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6]+1" office:value-type="float" office:value="194" calcext:value-type="float">
            <text:p>194</text:p>
          </table:table-cell>
          <table:table-cell table:style-name="ce48" table:formula="of:=[.J197]*0.015+IF([.F197]=0.015; [.F197])" office:value-type="float" office:value="0.915" calcext:value-type="float">
            <text:p>0.9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6]+[.E197]" office:value-type="float" office:value="701.939999999999" calcext:value-type="float">
            <text:p>701.940</text:p>
          </table:table-cell>
          <table:table-cell table:style-name="ce109" office:value-type="float" office:value="61" calcext:value-type="float">
            <text:p>06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7]+1" office:value-type="float" office:value="195" calcext:value-type="float">
            <text:p>195</text:p>
          </table:table-cell>
          <table:table-cell table:style-name="ce48" table:formula="of:=[.J198]*0.015+IF([.F198]=0.015; [.F198])" office:value-type="float" office:value="1.095" calcext:value-type="float">
            <text:p>1.0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7]+[.E198]" office:value-type="float" office:value="703.034999999999" calcext:value-type="float">
            <text:p>703.035</text:p>
          </table:table-cell>
          <table:table-cell table:style-name="ce109" office:value-type="float" office:value="73" calcext:value-type="float">
            <text:p>07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8]+1" office:value-type="float" office:value="196" calcext:value-type="float">
            <text:p>196</text:p>
          </table:table-cell>
          <table:table-cell table:style-name="ce48" table:formula="of:=[.J199]*0.015+IF([.F199]=0.015; [.F199])" office:value-type="float" office:value="1.2" calcext:value-type="float">
            <text:p>1.2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198]+[.E199]" office:value-type="float" office:value="704.234999999999" calcext:value-type="float">
            <text:p>704.235</text:p>
          </table:table-cell>
          <table:table-cell table:style-name="ce109" office:value-type="float" office:value="80" calcext:value-type="float">
            <text:p>08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199]+1" office:value-type="float" office:value="197" calcext:value-type="float">
            <text:p>197</text:p>
          </table:table-cell>
          <table:table-cell table:style-name="ce48" table:formula="of:=[.J200]*0.015+IF([.F200]=0.015; [.F200])" office:value-type="float" office:value="0.255" calcext:value-type="float">
            <text:p>0.2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199]+[.E200]" office:value-type="float" office:value="704.49" calcext:value-type="float">
            <text:p>704.490</text:p>
          </table:table-cell>
          <table:table-cell table:style-name="ce109" office:value-type="float" office:value="17" calcext:value-type="float">
            <text:p>017</text:p>
          </table:table-cell>
          <table:table-cell table:style-name="ce121" office:value-type="string" calcext:value-type="string">
            <text:p>1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0]+1" office:value-type="float" office:value="198" calcext:value-type="float">
            <text:p>198</text:p>
          </table:table-cell>
          <table:table-cell table:style-name="ce48" table:formula="of:=[.J201]*0.015+IF([.F201]=0.015; [.F201])" office:value-type="float" office:value="4.44" calcext:value-type="float">
            <text:p>4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0]+[.E201]" office:value-type="float" office:value="708.93" calcext:value-type="float">
            <text:p>708.930</text:p>
          </table:table-cell>
          <table:table-cell table:style-name="ce109" office:value-type="float" office:value="296" calcext:value-type="float">
            <text:p>296</text:p>
          </table:table-cell>
          <table:table-cell table:style-name="ce121" office:value-type="string" calcext:value-type="string">
            <text:p>void 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1]+1" office:value-type="float" office:value="199" calcext:value-type="float">
            <text:p>199</text:p>
          </table:table-cell>
          <table:table-cell table:style-name="ce48" table:formula="of:=[.J202]*0.015+IF([.F202]=0.015; [.F202])" office:value-type="float" office:value="1.53" calcext:value-type="float">
            <text:p>1.5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1]+[.E202]" office:value-type="float" office:value="710.459999999999" calcext:value-type="float">
            <text:p>710.460</text:p>
          </table:table-cell>
          <table:table-cell table:style-name="ce109" office:value-type="float" office:value="102" calcext:value-type="float">
            <text:p>10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2]+1" office:value-type="float" office:value="200" calcext:value-type="float">
            <text:p>200</text:p>
          </table:table-cell>
          <table:table-cell table:style-name="ce48" table:formula="of:=[.J203]*0.015+IF([.F203]=0.015; [.F203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2]+[.E203]" office:value-type="float" office:value="710.504999999999" calcext:value-type="float">
            <text:p>710.50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3]+1" office:value-type="float" office:value="201" calcext:value-type="float">
            <text:p>201</text:p>
          </table:table-cell>
          <table:table-cell table:style-name="ce48" table:formula="of:=[.J204]*0.015+IF([.F204]=0.015; [.F204])" office:value-type="float" office:value="0.06" calcext:value-type="float">
            <text:p>0.0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3]+[.E204]" office:value-type="float" office:value="710.564999999999" calcext:value-type="float">
            <text:p>710.565</text:p>
          </table:table-cell>
          <table:table-cell table:style-name="ce109" office:value-type="float" office:value="4" calcext:value-type="float">
            <text:p>004</text:p>
          </table:table-cell>
          <table:table-cell table:style-name="ce121" office:value-type="string" calcext:value-type="string">
            <text:p>4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4]+1" office:value-type="float" office:value="202" calcext:value-type="float">
            <text:p>202</text:p>
          </table:table-cell>
          <table:table-cell table:style-name="ce48" table:formula="of:=[.J205]*0.015+IF([.F205]=0.015; [.F205])" office:value-type="float" office:value="0.45" calcext:value-type="float">
            <text:p>0.4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4]+[.E205]" office:value-type="float" office:value="711.014999999999" calcext:value-type="float">
            <text:p>711.015</text:p>
          </table:table-cell>
          <table:table-cell table:style-name="ce109" office:value-type="float" office:value="30" calcext:value-type="float">
            <text:p>030</text:p>
          </table:table-cell>
          <table:table-cell table:style-name="ce121" office:value-type="string" calcext:value-type="string">
            <text:p>pressing DUCK key to DUCK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5]+1" office:value-type="float" office:value="203" calcext:value-type="float">
            <text:p>203</text:p>
          </table:table-cell>
          <table:table-cell table:style-name="ce48" table:formula="of:=[.J206]*0.015+IF([.F206]=0.015; [.F206])" office:value-type="float" office:value="0.27" calcext:value-type="float">
            <text:p>0.2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05]+[.E206]" office:value-type="float" office:value="711.284999999999" calcext:value-type="float">
            <text:p>711.285</text:p>
          </table:table-cell>
          <table:table-cell table:style-name="ce109" office:value-type="float" office:value="18" calcext:value-type="float">
            <text:p>018</text:p>
          </table:table-cell>
          <table:table-cell table:style-name="ce121" office:value-type="string" calcext:value-type="string">
            <text:p>18 sl, going inbounds.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6]+1" office:value-type="float" office:value="204" calcext:value-type="float">
            <text:p>204</text:p>
          </table:table-cell>
          <table:table-cell table:style-name="ce48" table:formula="of:=[.J207]*0.015+IF([.F207]=0.015; [.F207])" office:value-type="float" office:value="1.785" calcext:value-type="float">
            <text:p>1.7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06]+[.E207]" office:value-type="float" office:value="713.069999999999" calcext:value-type="float">
            <text:p>713.070</text:p>
          </table:table-cell>
          <table:table-cell table:style-name="ce109" office:value-type="float" office:value="119" calcext:value-type="float">
            <text:p>11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7]+1" office:value-type="float" office:value="205" calcext:value-type="float">
            <text:p>205</text:p>
          </table:table-cell>
          <table:table-cell table:style-name="ce48" table:formula="of:=[.J208]*0.015+IF([.F208]=0.015; [.F208])" office:value-type="float" office:value="0.465" calcext:value-type="float">
            <text:p>0.4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07]+[.E208]" office:value-type="float" office:value="713.534999999999" calcext:value-type="float">
            <text:p>713.535</text:p>
          </table:table-cell>
          <table:table-cell table:style-name="ce109" office:value-type="float" office:value="31" calcext:value-type="float">
            <text:p>03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8]+1" office:value-type="float" office:value="206" calcext:value-type="float">
            <text:p>206</text:p>
          </table:table-cell>
          <table:table-cell table:style-name="ce48" table:formula="of:=[.J209]*0.015+IF([.F209]=0.015; [.F209])" office:value-type="float" office:value="0.24" calcext:value-type="float">
            <text:p>0.2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08]+[.E209]" office:value-type="float" office:value="713.774999999999" calcext:value-type="float">
            <text:p>713.775</text:p>
          </table:table-cell>
          <table:table-cell table:style-name="ce109" office:value-type="float" office:value="16" calcext:value-type="float">
            <text:p>0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09]+1" office:value-type="float" office:value="207" calcext:value-type="float">
            <text:p>207</text:p>
          </table:table-cell>
          <table:table-cell table:style-name="ce48" table:formula="of:=[.J210]*0.015+IF([.F210]=0.015; [.F210])" office:value-type="float" office:value="0.165" calcext:value-type="float">
            <text:p>0.1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09]+[.E210]" office:value-type="float" office:value="713.939999999999" calcext:value-type="float">
            <text:p>713.940</text:p>
          </table:table-cell>
          <table:table-cell table:style-name="ce109" office:value-type="float" office:value="11" calcext:value-type="float">
            <text:p>01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10]+1" office:value-type="float" office:value="208" calcext:value-type="float">
            <text:p>208</text:p>
          </table:table-cell>
          <table:table-cell table:style-name="ce48" table:formula="of:=[.J211]*0.015+IF([.F211]=0.015; [.F211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10]+[.E211]" office:value-type="float" office:value="714.329999999999" calcext:value-type="float">
            <text:p>714.330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11]+1" office:value-type="float" office:value="209" calcext:value-type="float">
            <text:p>209</text:p>
          </table:table-cell>
          <table:table-cell table:style-name="ce48" table:formula="of:=[.J212]*0.015+IF([.F212]=0.015; [.F212])" office:value-type="float" office:value="0.45" calcext:value-type="float">
            <text:p>0.4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11]+[.E212]" office:value-type="float" office:value="714.779999999999" calcext:value-type="float">
            <text:p>714.780</text:p>
          </table:table-cell>
          <table:table-cell table:style-name="ce109" office:value-type="float" office:value="30" calcext:value-type="float">
            <text:p>03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1"/>
          <table:table-cell table:style-name="ce43" table:formula="of:=[.D212]+1" office:value-type="float" office:value="210" calcext:value-type="float">
            <text:p>210</text:p>
          </table:table-cell>
          <table:table-cell table:style-name="ce48" table:formula="of:=[.J213]*0.015+IF([.F213]=0.015; [.F213])" office:value-type="float" office:value="3.345" calcext:value-type="float">
            <text:p>3.3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12]+[.E213]" office:value-type="float" office:value="718.124999999999" calcext:value-type="float">
            <text:p>718.125</text:p>
          </table:table-cell>
          <table:table-cell table:style-name="ce109" office:value-type="float" office:value="223" calcext:value-type="float">
            <text:p>22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covered-table-cell table:style-name="ce32"/>
          <table:table-cell table:style-name="ce44" table:formula="of:=[.D213]+1" office:value-type="float" office:value="211" calcext:value-type="float">
            <text:p>211</text:p>
          </table:table-cell>
          <table:table-cell table:style-name="ce51" table:formula="of:=[.J214]*0.015+IF([.F214]=0.015; [.F214])" office:value-type="float" office:value="4.935" calcext:value-type="float">
            <text:p>4.93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213]+[.E214]" office:value-type="float" office:value="723.059999999999" calcext:value-type="float">
            <text:p>723.060</text:p>
          </table:table-cell>
          <table:table-cell table:style-name="ce111" office:value-type="float" office:value="329" calcext:value-type="float">
            <text:p>329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/>
          <table:covered-table-cell table:style-name="ce17"/>
          <table:table-cell table:style-name="ce33" office:value-type="string" calcext:value-type="string" table:number-columns-spanned="1" table:number-rows-spanned="35">
            <text:p>ez2_c3_2</text:p>
          </table:table-cell>
          <table:table-cell table:style-name="ce43" table:formula="of:=[.D214]+1" office:value-type="float" office:value="212" calcext:value-type="float">
            <text:p>212</text:p>
          </table:table-cell>
          <table:table-cell table:style-name="ce48" table:formula="of:=[.J215]*0.015+IF([.F215]=0.03; [.F215])" office:value-type="float" office:value="1.59" calcext:value-type="float">
            <text:p>1.59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215:.E249]))" office:value-type="string" office:string-value="" calcext:value-type="error" table:number-columns-spanned="1" table:number-rows-spanned="35">
            <text:p>#NAME?</text:p>
          </table:table-cell>
          <table:table-cell table:style-name="ce49" table:formula="of:=[.I214]+[.E215]" office:value-type="float" office:value="724.649999999999" calcext:value-type="float">
            <text:p>724.650</text:p>
          </table:table-cell>
          <table:table-cell table:style-name="ce108" office:value-type="float" office:value="104" calcext:value-type="float">
            <text:p>104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15]+1" office:value-type="float" office:value="213" calcext:value-type="float">
            <text:p>213</text:p>
          </table:table-cell>
          <table:table-cell table:style-name="ce48" table:formula="of:=[.J216]*0.015+IF([.F216]=0.015; [.F216])" office:value-type="float" office:value="0.435" calcext:value-type="float">
            <text:p>0.4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15]+[.E216]" office:value-type="float" office:value="725.084999999999" calcext:value-type="float">
            <text:p>725.085</text:p>
          </table:table-cell>
          <table:table-cell table:style-name="ce109" office:value-type="float" office:value="29" calcext:value-type="float">
            <text:p>02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16]+1" office:value-type="float" office:value="214" calcext:value-type="float">
            <text:p>214</text:p>
          </table:table-cell>
          <table:table-cell table:style-name="ce48" table:formula="of:=[.J217]*0.015+IF([.F217]=0.015; [.F217])" office:value-type="float" office:value="0.33" calcext:value-type="float">
            <text:p>0.3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16]+[.E217]" office:value-type="float" office:value="725.414999999999" calcext:value-type="float">
            <text:p>725.415</text:p>
          </table:table-cell>
          <table:table-cell table:style-name="ce109" office:value-type="float" office:value="22" calcext:value-type="float">
            <text:p>0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17]+1" office:value-type="float" office:value="215" calcext:value-type="float">
            <text:p>215</text:p>
          </table:table-cell>
          <table:table-cell table:style-name="ce48" table:formula="of:=[.J218]*0.015+IF([.F218]=0.015; [.F218])" office:value-type="float" office:value="0.015" calcext:value-type="float">
            <text:p>0.0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17]+[.E218]" office:value-type="float" office:value="725.429999999999" calcext:value-type="float">
            <text:p>725.430</text:p>
          </table:table-cell>
          <table:table-cell table:style-name="ce109" office:value-type="float" office:value="1" calcext:value-type="float">
            <text:p>001</text:p>
          </table:table-cell>
          <table:table-cell table:style-name="ce121" office:value-type="string" calcext:value-type="string">
            <text:p>1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18]+1" office:value-type="float" office:value="216" calcext:value-type="float">
            <text:p>216</text:p>
          </table:table-cell>
          <table:table-cell table:style-name="ce48" table:formula="of:=[.J219]*0.015+IF([.F219]=0.015; [.F219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18]+[.E219]" office:value-type="float" office:value="726.464999999999" calcext:value-type="float">
            <text:p>726.465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19]+1" office:value-type="float" office:value="217" calcext:value-type="float">
            <text:p>217</text:p>
          </table:table-cell>
          <table:table-cell table:style-name="ce48" table:formula="of:=[.J220]*0.015+IF([.F220]=0.015; [.F220])" office:value-type="float" office:value="0.315" calcext:value-type="float">
            <text:p>0.3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19]+[.E220]" office:value-type="float" office:value="726.779999999999" calcext:value-type="float">
            <text:p>726.780</text:p>
          </table:table-cell>
          <table:table-cell table:style-name="ce109" office:value-type="float" office:value="21" calcext:value-type="float">
            <text:p>02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0]+1" office:value-type="float" office:value="218" calcext:value-type="float">
            <text:p>218</text:p>
          </table:table-cell>
          <table:table-cell table:style-name="ce48" table:formula="of:=[.J221]*0.015+IF([.F221]=0.015; [.F221])" office:value-type="float" office:value="3.225" calcext:value-type="float">
            <text:p>3.2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20]+[.E221]" office:value-type="float" office:value="730.004999999999" calcext:value-type="float">
            <text:p>730.005</text:p>
          </table:table-cell>
          <table:table-cell table:style-name="ce109" office:value-type="float" office:value="215" calcext:value-type="float">
            <text:p>21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1]+1" office:value-type="float" office:value="219" calcext:value-type="float">
            <text:p>219</text:p>
          </table:table-cell>
          <table:table-cell table:style-name="ce48" table:formula="of:=[.J222]*0.015+IF([.F222]=0.015; [.F222])" office:value-type="float" office:value="3.84" calcext:value-type="float">
            <text:p>3.8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1]+[.E222]" office:value-type="float" office:value="733.844999999999" calcext:value-type="float">
            <text:p>733.845</text:p>
          </table:table-cell>
          <table:table-cell table:style-name="ce109" office:value-type="float" office:value="256" calcext:value-type="float">
            <text:p>25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2]+1" office:value-type="float" office:value="220" calcext:value-type="float">
            <text:p>220</text:p>
          </table:table-cell>
          <table:table-cell table:style-name="ce48" table:formula="of:=[.J223]*0.015+IF([.F223]=0.015; [.F223])" office:value-type="float" office:value="1.02" calcext:value-type="float">
            <text:p>1.0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2]+[.E223]" office:value-type="float" office:value="734.865" calcext:value-type="float">
            <text:p>734.865</text:p>
          </table:table-cell>
          <table:table-cell table:style-name="ce109" office:value-type="float" office:value="68" calcext:value-type="float">
            <text:p>06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5" table:formula="of:=[.D223]+1" office:value-type="float" office:value="221" calcext:value-type="float">
            <text:p>221</text:p>
          </table:table-cell>
          <table:table-cell table:style-name="ce53" table:formula="of:=[.J224]*0.015+IF([.F224]=0.015; [.F224])" office:value-type="float" office:value="0" calcext:value-type="float">
            <text:p>0.000</text:p>
          </table:table-cell>
          <table:table-cell table:style-name="ce65" office:value-type="string" calcext:value-type="string">
            <text:p>-</text:p>
          </table:table-cell>
          <table:table-cell table:style-name="ce74" office:value-type="string" calcext:value-type="string">
            <text:p>-doesn't exist-</text:p>
          </table:table-cell>
          <table:covered-table-cell table:style-name="ce82"/>
          <table:table-cell table:style-name="ce97" table:formula="of:=[.I223]+[.E224]" office:value-type="float" office:value="734.865" calcext:value-type="float">
            <text:p>734.865</text:p>
          </table:table-cell>
          <table:table-cell table:style-name="ce116" office:value-type="float" office:value="0" calcext:value-type="float">
            <text:p>000</text:p>
          </table:table-cell>
          <table:table-cell table:style-name="ce128" office:value-type="string" calcext:value-type="string">
            <text:p>222 goes from 220. This is just a naming error.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4]+1" office:value-type="float" office:value="222" calcext:value-type="float">
            <text:p>222</text:p>
          </table:table-cell>
          <table:table-cell table:style-name="ce48" table:formula="of:=[.J225]*0.015+IF([.F225]=0.015; [.F225])" office:value-type="float" office:value="1.125" calcext:value-type="float">
            <text:p>1.1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4]+[.E225]" office:value-type="float" office:value="735.989999999999" calcext:value-type="float">
            <text:p>735.990</text:p>
          </table:table-cell>
          <table:table-cell table:style-name="ce109" office:value-type="float" office:value="75" calcext:value-type="float">
            <text:p>07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5]+1" office:value-type="float" office:value="223" calcext:value-type="float">
            <text:p>223</text:p>
          </table:table-cell>
          <table:table-cell table:style-name="ce48" table:formula="of:=[.J226]*0.015+IF([.F226]=0.015; [.F226])" office:value-type="float" office:value="0.705" calcext:value-type="float">
            <text:p>0.7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5]+[.E226]" office:value-type="float" office:value="736.695" calcext:value-type="float">
            <text:p>736.695</text:p>
          </table:table-cell>
          <table:table-cell table:style-name="ce109" office:value-type="float" office:value="47" calcext:value-type="float">
            <text:p>0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6]+1" office:value-type="float" office:value="224" calcext:value-type="float">
            <text:p>224</text:p>
          </table:table-cell>
          <table:table-cell table:style-name="ce48" table:formula="of:=[.J227]*0.015+IF([.F227]=0.015; [.F227])" office:value-type="float" office:value="1.995" calcext:value-type="float">
            <text:p>1.9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6]+[.E227]" office:value-type="float" office:value="738.689999999999" calcext:value-type="float">
            <text:p>738.690</text:p>
          </table:table-cell>
          <table:table-cell table:style-name="ce109" office:value-type="float" office:value="133" calcext:value-type="float">
            <text:p>13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7]+1" office:value-type="float" office:value="225" calcext:value-type="float">
            <text:p>225</text:p>
          </table:table-cell>
          <table:table-cell table:style-name="ce48" table:formula="of:=[.J228]*0.015+IF([.F228]=0.015; [.F228])" office:value-type="float" office:value="0.465" calcext:value-type="float">
            <text:p>0.4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7]+[.E228]" office:value-type="float" office:value="739.155" calcext:value-type="float">
            <text:p>739.155</text:p>
          </table:table-cell>
          <table:table-cell table:style-name="ce109" office:value-type="float" office:value="31" calcext:value-type="float">
            <text:p>03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8]+1" office:value-type="float" office:value="226" calcext:value-type="float">
            <text:p>226</text:p>
          </table:table-cell>
          <table:table-cell table:style-name="ce48" table:formula="of:=[.J229]*0.015+IF([.F229]=0.015; [.F229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8]+[.E229]" office:value-type="float" office:value="740.19" calcext:value-type="float">
            <text:p>740.190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29]+1" office:value-type="float" office:value="227" calcext:value-type="float">
            <text:p>227</text:p>
          </table:table-cell>
          <table:table-cell table:style-name="ce48" table:formula="of:=[.J230]*0.015+IF([.F230]=0.015; [.F230])" office:value-type="float" office:value="2.16" calcext:value-type="float">
            <text:p>2.1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29]+[.E230]" office:value-type="float" office:value="742.349999999999" calcext:value-type="float">
            <text:p>742.350</text:p>
          </table:table-cell>
          <table:table-cell table:style-name="ce109" office:value-type="float" office:value="144" calcext:value-type="float">
            <text:p>1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0]+1" office:value-type="float" office:value="228" calcext:value-type="float">
            <text:p>228</text:p>
          </table:table-cell>
          <table:table-cell table:style-name="ce48" table:formula="of:=[.J231]*0.015+IF([.F231]=0.015; [.F231])" office:value-type="float" office:value="5.205" calcext:value-type="float">
            <text:p>5.2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0]+[.E231]" office:value-type="float" office:value="747.555" calcext:value-type="float">
            <text:p>747.555</text:p>
          </table:table-cell>
          <table:table-cell table:style-name="ce109" office:value-type="float" office:value="347" calcext:value-type="float">
            <text:p>3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1]+1" office:value-type="float" office:value="229" calcext:value-type="float">
            <text:p>229</text:p>
          </table:table-cell>
          <table:table-cell table:style-name="ce48" table:formula="of:=[.J232]*0.015+IF([.F232]=0.015; [.F232])" office:value-type="float" office:value="0.81" calcext:value-type="float">
            <text:p>0.8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1]+[.E232]" office:value-type="float" office:value="748.364999999999" calcext:value-type="float">
            <text:p>748.365</text:p>
          </table:table-cell>
          <table:table-cell table:style-name="ce109" office:value-type="float" office:value="54" calcext:value-type="float">
            <text:p>05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2]+1" office:value-type="float" office:value="230" calcext:value-type="float">
            <text:p>230</text:p>
          </table:table-cell>
          <table:table-cell table:style-name="ce48" table:formula="of:=[.J233]*0.015+IF([.F233]=0.015; [.F233])" office:value-type="float" office:value="0.285" calcext:value-type="float">
            <text:p>0.2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2]+[.E233]" office:value-type="float" office:value="748.649999999999" calcext:value-type="float">
            <text:p>748.650</text:p>
          </table:table-cell>
          <table:table-cell table:style-name="ce109" office:value-type="float" office:value="19" calcext:value-type="float">
            <text:p>01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3]+1" office:value-type="float" office:value="231" calcext:value-type="float">
            <text:p>231</text:p>
          </table:table-cell>
          <table:table-cell table:style-name="ce48" table:formula="of:=[.J234]*0.015+IF([.F234]=0.015; [.F234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3]+[.E234]" office:value-type="float" office:value="749.684999999999" calcext:value-type="float">
            <text:p>749.685</text:p>
          </table:table-cell>
          <table:table-cell table:style-name="ce115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4]+1" office:value-type="float" office:value="232" calcext:value-type="float">
            <text:p>232</text:p>
          </table:table-cell>
          <table:table-cell table:style-name="ce48" table:formula="of:=[.J235]*0.015+IF([.F235]=0.015; [.F235])" office:value-type="float" office:value="0.795" calcext:value-type="float">
            <text:p>0.7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4]+[.E235]" office:value-type="float" office:value="750.479999999999" calcext:value-type="float">
            <text:p>750.480</text:p>
          </table:table-cell>
          <table:table-cell table:style-name="ce109" office:value-type="float" office:value="53" calcext:value-type="float">
            <text:p>05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5]+1" office:value-type="float" office:value="233" calcext:value-type="float">
            <text:p>233</text:p>
          </table:table-cell>
          <table:table-cell table:style-name="ce48" table:formula="of:=[.J236]*0.015+IF([.F236]=0.015; [.F236])" office:value-type="float" office:value="25.11" calcext:value-type="float">
            <text:p>25.1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5]+[.E236]" office:value-type="float" office:value="775.589999999999" calcext:value-type="float">
            <text:p>775.590</text:p>
          </table:table-cell>
          <table:table-cell table:style-name="ce109" office:value-type="float" office:value="1674" calcext:value-type="float">
            <text:p>167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6]+1" office:value-type="float" office:value="234" calcext:value-type="float">
            <text:p>234</text:p>
          </table:table-cell>
          <table:table-cell table:style-name="ce48" table:formula="of:=[.J237]*0.015+IF([.F237]=0.015; [.F237])" office:value-type="float" office:value="23.985" calcext:value-type="float">
            <text:p>23.9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36]+[.E237]" office:value-type="float" office:value="799.574999999999" calcext:value-type="float">
            <text:p>799.575</text:p>
          </table:table-cell>
          <table:table-cell table:style-name="ce109" office:value-type="float" office:value="1599" calcext:value-type="float">
            <text:p>159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7]+1" office:value-type="float" office:value="235" calcext:value-type="float">
            <text:p>235</text:p>
          </table:table-cell>
          <table:table-cell table:style-name="ce48" table:formula="of:=[.J238]*0.015+IF([.F238]=0.015; [.F238])" office:value-type="float" office:value="1.71" calcext:value-type="float">
            <text:p>1.7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37]+[.E238]" office:value-type="float" office:value="801.284999999999" calcext:value-type="float">
            <text:p>801.285</text:p>
          </table:table-cell>
          <table:table-cell table:style-name="ce109" office:value-type="float" office:value="114" calcext:value-type="float">
            <text:p>11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8]+1" office:value-type="float" office:value="236" calcext:value-type="float">
            <text:p>236</text:p>
          </table:table-cell>
          <table:table-cell table:style-name="ce48" table:formula="of:=[.J239]*0.015+IF([.F239]=0.015; [.F239])" office:value-type="float" office:value="0.555" calcext:value-type="float">
            <text:p>0.5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38]+[.E239]" office:value-type="float" office:value="801.839999999999" calcext:value-type="float">
            <text:p>801.840</text:p>
          </table:table-cell>
          <table:table-cell table:style-name="ce109" office:value-type="float" office:value="37" calcext:value-type="float">
            <text:p>03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39]+1" office:value-type="float" office:value="237" calcext:value-type="float">
            <text:p>237</text:p>
          </table:table-cell>
          <table:table-cell table:style-name="ce48" table:formula="of:=[.J240]*0.015+IF([.F240]=0.015; [.F240])" office:value-type="float" office:value="0.645" calcext:value-type="float">
            <text:p>0.6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39]+[.E240]" office:value-type="float" office:value="802.484999999999" calcext:value-type="float">
            <text:p>802.485</text:p>
          </table:table-cell>
          <table:table-cell table:style-name="ce109" office:value-type="float" office:value="43" calcext:value-type="float">
            <text:p>04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0]+1" office:value-type="float" office:value="238" calcext:value-type="float">
            <text:p>238</text:p>
          </table:table-cell>
          <table:table-cell table:style-name="ce48" table:formula="of:=[.J241]*0.015+IF([.F241]=0.015; [.F241])" office:value-type="float" office:value="0.645" calcext:value-type="float">
            <text:p>0.6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0]+[.E241]" office:value-type="float" office:value="803.129999999999" calcext:value-type="float">
            <text:p>803.130</text:p>
          </table:table-cell>
          <table:table-cell table:style-name="ce109" office:value-type="float" office:value="43" calcext:value-type="float">
            <text:p>04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1]+1" office:value-type="float" office:value="239" calcext:value-type="float">
            <text:p>239</text:p>
          </table:table-cell>
          <table:table-cell table:style-name="ce48" table:formula="of:=[.J242]*0.015+IF([.F242]=0.015; [.F242])" office:value-type="float" office:value="0.645" calcext:value-type="float">
            <text:p>0.6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1]+[.E242]" office:value-type="float" office:value="803.774999999999" calcext:value-type="float">
            <text:p>803.775</text:p>
          </table:table-cell>
          <table:table-cell table:style-name="ce109" office:value-type="float" office:value="43" calcext:value-type="float">
            <text:p>043</text:p>
          </table:table-cell>
          <table:table-cell table:style-name="ce121" office:value-type="string" calcext:value-type="string">
            <text:p>Triple!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2]+1" office:value-type="float" office:value="240" calcext:value-type="float">
            <text:p>240</text:p>
          </table:table-cell>
          <table:table-cell table:style-name="ce48" table:formula="of:=[.J243]*0.015+IF([.F243]=0.015; [.F243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2]+[.E243]" office:value-type="float" office:value="804.164999999999" calcext:value-type="float">
            <text:p>804.165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3]+1" office:value-type="float" office:value="241" calcext:value-type="float">
            <text:p>241</text:p>
          </table:table-cell>
          <table:table-cell table:style-name="ce48" table:formula="of:=[.J244]*0.015+IF([.F244]=0.015; [.F244])" office:value-type="float" office:value="0.375" calcext:value-type="float">
            <text:p>0.3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3]+[.E244]" office:value-type="float" office:value="804.539999999999" calcext:value-type="float">
            <text:p>804.540</text:p>
          </table:table-cell>
          <table:table-cell table:style-name="ce109" office:value-type="float" office:value="25" calcext:value-type="float">
            <text:p>0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4]+1" office:value-type="float" office:value="242" calcext:value-type="float">
            <text:p>242</text:p>
          </table:table-cell>
          <table:table-cell table:style-name="ce48" table:formula="of:=[.J245]*0.015+IF([.F245]=0.015; [.F245])" office:value-type="float" office:value="1.305" calcext:value-type="float">
            <text:p>1.3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4]+[.E245]" office:value-type="float" office:value="805.844999999999" calcext:value-type="float">
            <text:p>805.845</text:p>
          </table:table-cell>
          <table:table-cell table:style-name="ce109" office:value-type="float" office:value="87" calcext:value-type="float">
            <text:p>08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5]+1" office:value-type="float" office:value="243" calcext:value-type="float">
            <text:p>243</text:p>
          </table:table-cell>
          <table:table-cell table:style-name="ce48" table:formula="of:=[.J246]*0.015+IF([.F246]=0.015; [.F246])" office:value-type="float" office:value="0.99" calcext:value-type="float">
            <text:p>0.9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5]+[.E246]" office:value-type="float" office:value="806.834999999999" calcext:value-type="float">
            <text:p>806.835</text:p>
          </table:table-cell>
          <table:table-cell table:style-name="ce109" office:value-type="float" office:value="66" calcext:value-type="float">
            <text:p>06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6]+1" office:value-type="float" office:value="244" calcext:value-type="float">
            <text:p>244</text:p>
          </table:table-cell>
          <table:table-cell table:style-name="ce48" table:formula="of:=[.J247]*0.015+IF([.F247]=0.015; [.F247])" office:value-type="float" office:value="0.375" calcext:value-type="float">
            <text:p>0.3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6]+[.E247]" office:value-type="float" office:value="807.209999999999" calcext:value-type="float">
            <text:p>807.210</text:p>
          </table:table-cell>
          <table:table-cell table:style-name="ce109" office:value-type="float" office:value="25" calcext:value-type="float">
            <text:p>0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47]+1" office:value-type="float" office:value="245" calcext:value-type="float">
            <text:p>245</text:p>
          </table:table-cell>
          <table:table-cell table:style-name="ce48" table:formula="of:=[.J248]*0.015+IF([.F248]=0.015; [.F248])" office:value-type="float" office:value="2.115" calcext:value-type="float">
            <text:p>2.1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47]+[.E248]" office:value-type="float" office:value="809.324999999999" calcext:value-type="float">
            <text:p>809.325</text:p>
          </table:table-cell>
          <table:table-cell table:style-name="ce109" office:value-type="float" office:value="141" calcext:value-type="float">
            <text:p>14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248]+1" office:value-type="float" office:value="246" calcext:value-type="float">
            <text:p>246</text:p>
          </table:table-cell>
          <table:table-cell table:style-name="ce51" table:formula="of:=[.J249]*0.015+IF([.F249]=0.015; [.F249])" office:value-type="float" office:value="8.415" calcext:value-type="float">
            <text:p>8.41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MPy</text:p>
          </table:table-cell>
          <table:covered-table-cell table:style-name="ce83"/>
          <table:table-cell table:style-name="ce94" table:formula="of:=[.I248]+[.E249]" office:value-type="float" office:value="817.739999999999" calcext:value-type="float">
            <text:p>817.740</text:p>
          </table:table-cell>
          <table:table-cell table:style-name="ce111" office:value-type="float" office:value="561" calcext:value-type="float">
            <text:p>561</text:p>
          </table:table-cell>
          <table:table-cell table:style-name="ce124" office:value-type="string" calcext:value-type="string">
            <text:p>Doesn't really look like it clipped but the angles match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2">
            <text:p>ez2_c3_3</text:p>
          </table:table-cell>
          <table:table-cell table:style-name="ce43" table:formula="of:=[.D249]+1" office:value-type="float" office:value="247" calcext:value-type="float">
            <text:p>247</text:p>
          </table:table-cell>
          <table:table-cell table:style-name="ce48" table:formula="of:=[.J250]*0.015+IF([.F250]=0.03; [.F250])" office:value-type="float" office:value="0.135" calcext:value-type="float">
            <text:p>0.13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250:.E261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249]+[.E250]" office:value-type="float" office:value="817.874999999999" calcext:value-type="float">
            <text:p>817.875</text:p>
          </table:table-cell>
          <table:table-cell table:style-name="ce108" office:value-type="float" office:value="7" calcext:value-type="float">
            <text:p>007</text:p>
          </table:table-cell>
          <table:table-cell table:style-name="ce120" office:value-type="string" calcext:value-type="string">
            <text:p>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0]+1" office:value-type="float" office:value="248" calcext:value-type="float">
            <text:p>248</text:p>
          </table:table-cell>
          <table:table-cell table:style-name="ce48" table:formula="of:=[.J251]*0.015+IF([.F251]=0.015; [.F251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0]+[.E251]" office:value-type="float" office:value="818.729999999999" calcext:value-type="float">
            <text:p>818.73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 office:value-type="string" calcext:value-type="string">
            <text:p>slam 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1]+1" office:value-type="float" office:value="249" calcext:value-type="float">
            <text:p>249</text:p>
          </table:table-cell>
          <table:table-cell table:style-name="ce48" table:formula="of:=[.J252]*0.015+IF([.F252]=0.015; [.F252])" office:value-type="float" office:value="1.89" calcext:value-type="float">
            <text:p>1.8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1]+[.E252]" office:value-type="float" office:value="820.619999999999" calcext:value-type="float">
            <text:p>820.620</text:p>
          </table:table-cell>
          <table:table-cell table:style-name="ce109" office:value-type="float" office:value="126" calcext:value-type="float">
            <text:p>126</text:p>
          </table:table-cell>
          <table:table-cell table:style-name="ce121" office:value-type="string" calcext:value-type="string">
            <text:p>12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2]+1" office:value-type="float" office:value="250" calcext:value-type="float">
            <text:p>250</text:p>
          </table:table-cell>
          <table:table-cell table:style-name="ce48" table:formula="of:=[.J253]*0.015+IF([.F253]=0.015; [.F253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2]+[.E253]" office:value-type="float" office:value="820.664999999999" calcext:value-type="float">
            <text:p>820.66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ocity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3]+1" office:value-type="float" office:value="251" calcext:value-type="float">
            <text:p>251</text:p>
          </table:table-cell>
          <table:table-cell table:style-name="ce48" table:formula="of:=[.J254]*0.015+IF([.F254]=0.015; [.F254])" office:value-type="float" office:value="2.7" calcext:value-type="float">
            <text:p>2.7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3]+[.E254]" office:value-type="float" office:value="823.364999999999" calcext:value-type="float">
            <text:p>823.365</text:p>
          </table:table-cell>
          <table:table-cell table:style-name="ce109" office:value-type="float" office:value="180" calcext:value-type="float">
            <text:p>180</text:p>
          </table:table-cell>
          <table:table-cell table:style-name="ce121" office:value-type="string" calcext:value-type="string">
            <text:p>180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4]+1" office:value-type="float" office:value="252" calcext:value-type="float">
            <text:p>252</text:p>
          </table:table-cell>
          <table:table-cell table:style-name="ce48" table:formula="of:=[.J255]*0.015+IF([.F255]=0.015; [.F255])" office:value-type="float" office:value="44.475" calcext:value-type="float">
            <text:p>44.4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4]+[.E255]" office:value-type="float" office:value="867.839999999999" calcext:value-type="float">
            <text:p>867.840</text:p>
          </table:table-cell>
          <table:table-cell table:style-name="ce109" office:value-type="float" office:value="2965" calcext:value-type="float">
            <text:p>296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5]+1" office:value-type="float" office:value="253" calcext:value-type="float">
            <text:p>253</text:p>
          </table:table-cell>
          <table:table-cell table:style-name="ce48" table:formula="of:=[.J256]*0.015+IF([.F256]=0.015; [.F256])" office:value-type="float" office:value="3.705" calcext:value-type="float">
            <text:p>3.7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5]+[.E256]" office:value-type="float" office:value="871.544999999999" calcext:value-type="float">
            <text:p>871.545</text:p>
          </table:table-cell>
          <table:table-cell table:style-name="ce109" office:value-type="float" office:value="247" calcext:value-type="float">
            <text:p>2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6]+1" office:value-type="float" office:value="254" calcext:value-type="float">
            <text:p>254</text:p>
          </table:table-cell>
          <table:table-cell table:style-name="ce48" table:formula="of:=[.J257]*0.015+IF([.F257]=0.015; [.F257])" office:value-type="float" office:value="0.99" calcext:value-type="float">
            <text:p>0.9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6]+[.E257]" office:value-type="float" office:value="872.534999999999" calcext:value-type="float">
            <text:p>872.535</text:p>
          </table:table-cell>
          <table:table-cell table:style-name="ce109" office:value-type="float" office:value="66" calcext:value-type="float">
            <text:p>06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7]+1" office:value-type="float" office:value="255" calcext:value-type="float">
            <text:p>255</text:p>
          </table:table-cell>
          <table:table-cell table:style-name="ce48" table:formula="of:=[.J258]*0.015+IF([.F258]=0.015; [.F258])" office:value-type="float" office:value="5.28" calcext:value-type="float">
            <text:p>5.2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7]+[.E258]" office:value-type="float" office:value="877.814999999999" calcext:value-type="float">
            <text:p>877.815</text:p>
          </table:table-cell>
          <table:table-cell table:style-name="ce109" office:value-type="float" office:value="352" calcext:value-type="float">
            <text:p>35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8]+1" office:value-type="float" office:value="256" calcext:value-type="float">
            <text:p>256</text:p>
          </table:table-cell>
          <table:table-cell table:style-name="ce48" table:formula="of:=[.J259]*0.015+IF([.F259]=0.015; [.F259])" office:value-type="float" office:value="1.845" calcext:value-type="float">
            <text:p>1.8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8]+[.E259]" office:value-type="float" office:value="879.659999999999" calcext:value-type="float">
            <text:p>879.660</text:p>
          </table:table-cell>
          <table:table-cell table:style-name="ce109" office:value-type="float" office:value="123" calcext:value-type="float">
            <text:p>12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59]+1" office:value-type="float" office:value="257" calcext:value-type="float">
            <text:p>257</text:p>
          </table:table-cell>
          <table:table-cell table:style-name="ce48" table:formula="of:=[.J260]*0.015+IF([.F260]=0.015; [.F260])" office:value-type="float" office:value="1.44" calcext:value-type="float">
            <text:p>1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59]+[.E260]" office:value-type="float" office:value="881.099999999999" calcext:value-type="float">
            <text:p>881.100</text:p>
          </table:table-cell>
          <table:table-cell table:style-name="ce109" office:value-type="float" office:value="96" calcext:value-type="float">
            <text:p>09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260]+1" office:value-type="float" office:value="258" calcext:value-type="float">
            <text:p>258</text:p>
          </table:table-cell>
          <table:table-cell table:style-name="ce51" table:formula="of:=[.J261]*0.015+IF([.F261]=0.015; [.F261])" office:value-type="float" office:value="3.45" calcext:value-type="float">
            <text:p>3.45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260]+[.E261]" office:value-type="float" office:value="884.549999999999" calcext:value-type="float">
            <text:p>884.550</text:p>
          </table:table-cell>
          <table:table-cell table:style-name="ce111" office:value-type="float" office:value="230" calcext:value-type="float">
            <text:p>230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table-cell table:style-name="ce16" office:value-type="string" calcext:value-type="string" table:number-columns-spanned="1" table:number-rows-spanned="42">
            <text:p>VENTURE GHOST</text:p>
          </table:table-cell>
          <table:table-cell table:style-name="ce33" office:value-type="string" calcext:value-type="string" table:number-columns-spanned="1" table:number-rows-spanned="11">
            <text:p>ez2_c4_1</text:p>
          </table:table-cell>
          <table:table-cell table:style-name="ce43" table:formula="of:=[.D261]+1" office:value-type="float" office:value="259" calcext:value-type="float">
            <text:p>259</text:p>
          </table:table-cell>
          <table:table-cell table:style-name="ce48" table:formula="of:=[.J262]*0.015+IF([.F262]=0.015; [.F262])" office:value-type="float" office:value="1.545" calcext:value-type="float">
            <text:p>1.545</text:p>
          </table:table-cell>
          <table:table-cell table:style-name="ce60" office:value-type="float" office:value="0.015" calcext:value-type="float">
            <text:p>0.015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262:.E272]))" office:value-type="string" office:string-value="" calcext:value-type="error" table:number-columns-spanned="1" table:number-rows-spanned="11">
            <text:p>#NAME?</text:p>
          </table:table-cell>
          <table:table-cell table:style-name="ce49" table:formula="of:=[.I261]+[.E262]" office:value-type="float" office:value="886.094999999999" calcext:value-type="float">
            <text:p>886.095</text:p>
          </table:table-cell>
          <table:table-cell table:style-name="ce108" office:value-type="float" office:value="102" calcext:value-type="float">
            <text:p>102</text:p>
          </table:table-cell>
          <table:table-cell table:style-name="ce120" office:value-type="string" calcext:value-type="string">
            <text:p>102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2]+1" office:value-type="float" office:value="260" calcext:value-type="float">
            <text:p>260</text:p>
          </table:table-cell>
          <table:table-cell table:style-name="ce48" table:formula="of:=[.J263]*0.015+IF([.F263]=0.015; [.F263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2]+[.E263]" office:value-type="float" office:value="886.949999999999" calcext:value-type="float">
            <text:p>886.95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 office:value-type="string" calcext:value-type="string">
            <text:p>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3]+1" office:value-type="float" office:value="261" calcext:value-type="float">
            <text:p>261</text:p>
          </table:table-cell>
          <table:table-cell table:style-name="ce48" table:formula="of:=[.J264]*0.015+IF([.F264]=0.015; [.F264])" office:value-type="float" office:value="2.04" calcext:value-type="float">
            <text:p>2.0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3]+[.E264]" office:value-type="float" office:value="888.989999999999" calcext:value-type="float">
            <text:p>888.990</text:p>
          </table:table-cell>
          <table:table-cell table:style-name="ce109" office:value-type="float" office:value="136" calcext:value-type="float">
            <text:p>136</text:p>
          </table:table-cell>
          <table:table-cell table:style-name="ce121" office:value-type="string" calcext:value-type="string">
            <text:p>13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4]+1" office:value-type="float" office:value="262" calcext:value-type="float">
            <text:p>262</text:p>
          </table:table-cell>
          <table:table-cell table:style-name="ce48" table:formula="of:=[.J265]*0.015+IF([.F265]=0.015; [.F265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4]+[.E265]" office:value-type="float" office:value="889.034999999999" calcext:value-type="float">
            <text:p>889.03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cancel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5]+1" office:value-type="float" office:value="263" calcext:value-type="float">
            <text:p>263</text:p>
          </table:table-cell>
          <table:table-cell table:style-name="ce48" table:formula="of:=[.J266]*0.015+IF([.F266]=0.015; [.F266])" office:value-type="float" office:value="0.06" calcext:value-type="float">
            <text:p>0.0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5]+[.E266]" office:value-type="float" office:value="889.094999999999" calcext:value-type="float">
            <text:p>889.095</text:p>
          </table:table-cell>
          <table:table-cell table:style-name="ce109" office:value-type="float" office:value="4" calcext:value-type="float">
            <text:p>004</text:p>
          </table:table-cell>
          <table:table-cell table:style-name="ce121" office:value-type="string" calcext:value-type="string">
            <text:p>4 sl crouche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6]+1" office:value-type="float" office:value="264" calcext:value-type="float">
            <text:p>264</text:p>
          </table:table-cell>
          <table:table-cell table:style-name="ce48" table:formula="of:=[.J267]*0.015+IF([.F267]=0.015; [.F267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6]+[.E267]" office:value-type="float" office:value="889.139999999999" calcext:value-type="float">
            <text:p>889.14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uncrouch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7]+1" office:value-type="float" office:value="265" calcext:value-type="float">
            <text:p>265</text:p>
          </table:table-cell>
          <table:table-cell table:style-name="ce48" table:formula="of:=[.J268]*0.015+IF([.F268]=0.015; [.F268])" office:value-type="float" office:value="0.42" calcext:value-type="float">
            <text:p>0.4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7]+[.E268]" office:value-type="float" office:value="889.559999999999" calcext:value-type="float">
            <text:p>889.560</text:p>
          </table:table-cell>
          <table:table-cell table:style-name="ce109" office:value-type="float" office:value="28" calcext:value-type="float">
            <text:p>028</text:p>
          </table:table-cell>
          <table:table-cell table:style-name="ce121" office:value-type="string" calcext:value-type="string">
            <text:p>run in voi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8]+1" office:value-type="float" office:value="266" calcext:value-type="float">
            <text:p>266</text:p>
          </table:table-cell>
          <table:table-cell table:style-name="ce48" table:formula="of:=[.J269]*0.015+IF([.F269]=0.015; [.F269])" office:value-type="float" office:value="0.495" calcext:value-type="float">
            <text:p>0.4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8]+[.E269]" office:value-type="float" office:value="890.054999999999" calcext:value-type="float">
            <text:p>890.055</text:p>
          </table:table-cell>
          <table:table-cell table:style-name="ce109" office:value-type="float" office:value="33" calcext:value-type="float">
            <text:p>033</text:p>
          </table:table-cell>
          <table:table-cell table:style-name="ce121" office:value-type="string" calcext:value-type="string">
            <text:p>3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69]+1" office:value-type="float" office:value="267" calcext:value-type="float">
            <text:p>267</text:p>
          </table:table-cell>
          <table:table-cell table:style-name="ce48" table:formula="of:=[.J270]*0.015+IF([.F270]=0.015; [.F270])" office:value-type="float" office:value="0.45" calcext:value-type="float">
            <text:p>0.4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69]+[.E270]" office:value-type="float" office:value="890.504999999999" calcext:value-type="float">
            <text:p>890.505</text:p>
          </table:table-cell>
          <table:table-cell table:style-name="ce109" office:value-type="float" office:value="30" calcext:value-type="float">
            <text:p>030</text:p>
          </table:table-cell>
          <table:table-cell table:style-name="ce121" office:value-type="string" calcext:value-type="string">
            <text:p>pressing DUCK key to DUCK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0]+1" office:value-type="float" office:value="268" calcext:value-type="float">
            <text:p>268</text:p>
          </table:table-cell>
          <table:table-cell table:style-name="ce48" table:formula="of:=[.J271]*0.015+IF([.F271]=0.015; [.F271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70]+[.E271]" office:value-type="float" office:value="890.549999999999" calcext:value-type="float">
            <text:p>890.55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271]+1" office:value-type="float" office:value="269" calcext:value-type="float">
            <text:p>269</text:p>
          </table:table-cell>
          <table:table-cell table:style-name="ce51" table:formula="of:=[.J272]*0.015+IF([.F272]=0.03; [.F272])" office:value-type="float" office:value="0.105" calcext:value-type="float">
            <text:p>0.10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271]+[.E272]" office:value-type="float" office:value="890.654999999999" calcext:value-type="float">
            <text:p>890.655</text:p>
          </table:table-cell>
          <table:table-cell table:style-name="ce111" office:value-type="float" office:value="7" calcext:value-type="float">
            <text:p>007</text:p>
          </table:table-cell>
          <table:table-cell table:style-name="ce124" office:value-type="string" calcext:value-type="string">
            <text:p>map transition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5">
            <text:p>ez2_c4_2</text:p>
          </table:table-cell>
          <table:table-cell table:style-name="ce43" table:formula="of:=[.D272]+1" office:value-type="float" office:value="270" calcext:value-type="float">
            <text:p>270</text:p>
          </table:table-cell>
          <table:table-cell table:style-name="ce48" table:formula="of:=[.J273]*0.015+IF([.F273]=0.03; [.F273])" office:value-type="float" office:value="0.135" calcext:value-type="float">
            <text:p>0.13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273:.E277]))" office:value-type="string" office:string-value="" calcext:value-type="error" table:number-columns-spanned="1" table:number-rows-spanned="5">
            <text:p>#NAME?</text:p>
          </table:table-cell>
          <table:table-cell table:style-name="ce49" table:formula="of:=[.I272]+[.E273]" office:value-type="float" office:value="890.789999999999" calcext:value-type="float">
            <text:p>890.790</text:p>
          </table:table-cell>
          <table:table-cell table:style-name="ce108" office:value-type="float" office:value="7" calcext:value-type="float">
            <text:p>007</text:p>
          </table:table-cell>
          <table:table-cell table:style-name="ce120" office:value-type="string" calcext:value-type="string">
            <text:p>s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3]+1" office:value-type="float" office:value="271" calcext:value-type="float">
            <text:p>271</text:p>
          </table:table-cell>
          <table:table-cell table:style-name="ce48" table:formula="of:=[.J274]*0.015+IF([.F274]=0.015; [.F274])" office:value-type="float" office:value="2.61" calcext:value-type="float">
            <text:p>2.6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73]+[.E274]" office:value-type="float" office:value="893.399999999999" calcext:value-type="float">
            <text:p>893.400</text:p>
          </table:table-cell>
          <table:table-cell table:style-name="ce109" office:value-type="float" office:value="174" calcext:value-type="float">
            <text:p>17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4]+1" office:value-type="float" office:value="272" calcext:value-type="float">
            <text:p>272</text:p>
          </table:table-cell>
          <table:table-cell table:style-name="ce48" table:formula="of:=[.J275]*0.015+IF([.F275]=0.015; [.F275])" office:value-type="float" office:value="5.085" calcext:value-type="float">
            <text:p>5.0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74]+[.E275]" office:value-type="float" office:value="898.484999999999" calcext:value-type="float">
            <text:p>898.485</text:p>
          </table:table-cell>
          <table:table-cell table:style-name="ce109" office:value-type="float" office:value="339" calcext:value-type="float">
            <text:p>33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5]+1" office:value-type="float" office:value="273" calcext:value-type="float">
            <text:p>273</text:p>
          </table:table-cell>
          <table:table-cell table:style-name="ce48" table:formula="of:=[.J276]*0.015+IF([.F276]=0.015; [.F276])" office:value-type="float" office:value="0.87" calcext:value-type="float">
            <text:p>0.8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75]+[.E276]" office:value-type="float" office:value="899.354999999999" calcext:value-type="float">
            <text:p>899.355</text:p>
          </table:table-cell>
          <table:table-cell table:style-name="ce109" office:value-type="float" office:value="58" calcext:value-type="float">
            <text:p>05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276]+1" office:value-type="float" office:value="274" calcext:value-type="float">
            <text:p>274</text:p>
          </table:table-cell>
          <table:table-cell table:style-name="ce51" table:formula="of:=[.J277]*0.015+IF([.F277]=0.015; [.F277])" office:value-type="float" office:value="1.365" calcext:value-type="float">
            <text:p>1.36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MPy</text:p>
          </table:table-cell>
          <table:covered-table-cell table:style-name="ce83"/>
          <table:table-cell table:style-name="ce94" table:formula="of:=[.I276]+[.E277]" office:value-type="float" office:value="900.719999999999" calcext:value-type="float">
            <text:p>900.720</text:p>
          </table:table-cell>
          <table:table-cell table:style-name="ce111" office:value-type="float" office:value="91" calcext:value-type="float">
            <text:p>091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2">
            <text:p>ez2_c4_2a</text:p>
          </table:table-cell>
          <table:table-cell table:style-name="ce43" table:formula="of:=[.D277]+1" office:value-type="float" office:value="275" calcext:value-type="float">
            <text:p>275</text:p>
          </table:table-cell>
          <table:table-cell table:style-name="ce48" table:formula="of:=[.J278]*0.015+IF([.F278]=0.015; [.F278])" office:value-type="float" office:value="0.75" calcext:value-type="float">
            <text:p>0.750</text:p>
          </table:table-cell>
          <table:table-cell table:style-name="ce60" office:value-type="float" office:value="0.03" calcext:value-type="float">
            <office:annotation draw:style-name="gr2" draw:text-style-name="P3" svg:width="347.24pt" svg:height="26.99pt" svg:x="484.19pt" svg:y="4380.01pt" draw:caption-point-x="-11.54pt" draw:caption-point-y="-22.99pt">
              <dc:date>2026-07-18T00:00:00</dc:date>
              <text:p text:style-name="P2">_2 Demo missing, Time assumed.</text:p>
            </office:annotation>
            <text:p>0.03</text:p>
          </table:table-cell>
          <table:table-cell table:style-name="ce68" office:value-type="string" calcext:value-type="string">
            <text:p>MPy</text:p>
          </table:table-cell>
          <table:table-cell table:style-name="ce81" table:formula="of:=prettyprinttime(SUM([.E278:.E289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277]+[.E278]" office:value-type="float" office:value="901.469999999999" calcext:value-type="float">
            <text:p>901.470</text:p>
          </table:table-cell>
          <table:table-cell table:style-name="ce108" office:value-type="float" office:value="50" calcext:value-type="float">
            <text:p>050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8]+1" office:value-type="float" office:value="276" calcext:value-type="float">
            <text:p>276</text:p>
          </table:table-cell>
          <table:table-cell table:style-name="ce48" table:formula="of:=[.J279]*0.015+IF([.F279]=0.015; [.F279])" office:value-type="float" office:value="1.14" calcext:value-type="float">
            <text:p>1.1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78]+[.E279]" office:value-type="float" office:value="902.609999999999" calcext:value-type="float">
            <text:p>902.610</text:p>
          </table:table-cell>
          <table:table-cell table:style-name="ce109" office:value-type="float" office:value="76" calcext:value-type="float">
            <text:p>07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79]+1" office:value-type="float" office:value="277" calcext:value-type="float">
            <text:p>277</text:p>
          </table:table-cell>
          <table:table-cell table:style-name="ce48" table:formula="of:=[.J280]*0.015+IF([.F280]=0.015; [.F280])" office:value-type="float" office:value="2.1" calcext:value-type="float">
            <text:p>2.1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279]+[.E280]" office:value-type="float" office:value="904.709999999999" calcext:value-type="float">
            <text:p>904.710</text:p>
          </table:table-cell>
          <table:table-cell table:style-name="ce109" office:value-type="float" office:value="140" calcext:value-type="float">
            <text:p>14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0]+1" office:value-type="float" office:value="278" calcext:value-type="float">
            <text:p>278</text:p>
          </table:table-cell>
          <table:table-cell table:style-name="ce48" table:formula="of:=[.J281]*0.015+IF([.F281]=0.015; [.F281])" office:value-type="float" office:value="0.33" calcext:value-type="float">
            <text:p>0.3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0]+[.E281]" office:value-type="float" office:value="905.039999999999" calcext:value-type="float">
            <text:p>905.040</text:p>
          </table:table-cell>
          <table:table-cell table:style-name="ce109" office:value-type="float" office:value="22" calcext:value-type="float">
            <text:p>0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1]+1" office:value-type="float" office:value="279" calcext:value-type="float">
            <text:p>279</text:p>
          </table:table-cell>
          <table:table-cell table:style-name="ce48" table:formula="of:=[.J282]*0.015+IF([.F282]=0.015; [.F282])" office:value-type="float" office:value="0.36" calcext:value-type="float">
            <text:p>0.3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1]+[.E282]" office:value-type="float" office:value="905.399999999999" calcext:value-type="float">
            <text:p>905.400</text:p>
          </table:table-cell>
          <table:table-cell table:style-name="ce109" office:value-type="float" office:value="24" calcext:value-type="float">
            <text:p>02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2]+1" office:value-type="float" office:value="280" calcext:value-type="float">
            <text:p>280</text:p>
          </table:table-cell>
          <table:table-cell table:style-name="ce48" table:formula="of:=[.J283]*0.015+IF([.F283]=0.015; [.F283])" office:value-type="float" office:value="1.815" calcext:value-type="float">
            <text:p>1.8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2]+[.E283]" office:value-type="float" office:value="907.214999999999" calcext:value-type="float">
            <text:p>907.215</text:p>
          </table:table-cell>
          <table:table-cell table:style-name="ce109" office:value-type="float" office:value="121" calcext:value-type="float">
            <text:p>12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3]+1" office:value-type="float" office:value="281" calcext:value-type="float">
            <text:p>281</text:p>
          </table:table-cell>
          <table:table-cell table:style-name="ce48" table:formula="of:=[.J284]*0.015+IF([.F284]=0.015; [.F284])" office:value-type="float" office:value="0.15" calcext:value-type="float">
            <text:p>0.1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3]+[.E284]" office:value-type="float" office:value="907.364999999999" calcext:value-type="float">
            <text:p>907.365</text:p>
          </table:table-cell>
          <table:table-cell table:style-name="ce109" office:value-type="float" office:value="10" calcext:value-type="float">
            <text:p>01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4]+1" office:value-type="float" office:value="282" calcext:value-type="float">
            <text:p>282</text:p>
          </table:table-cell>
          <table:table-cell table:style-name="ce48" table:formula="of:=[.J285]*0.015+IF([.F285]=0.015; [.F285])" office:value-type="float" office:value="0.105" calcext:value-type="float">
            <text:p>0.1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4]+[.E285]" office:value-type="float" office:value="907.469999999999" calcext:value-type="float">
            <text:p>907.470</text:p>
          </table:table-cell>
          <table:table-cell table:style-name="ce109" office:value-type="float" office:value="7" calcext:value-type="float">
            <text:p>00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5]+1" office:value-type="float" office:value="283" calcext:value-type="float">
            <text:p>283</text:p>
          </table:table-cell>
          <table:table-cell table:style-name="ce48" table:formula="of:=[.J286]*0.015+IF([.F286]=0.015; [.F286])" office:value-type="float" office:value="0.765" calcext:value-type="float">
            <text:p>0.7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5]+[.E286]" office:value-type="float" office:value="908.234999999999" calcext:value-type="float">
            <text:p>908.235</text:p>
          </table:table-cell>
          <table:table-cell table:style-name="ce109" office:value-type="float" office:value="51" calcext:value-type="float">
            <text:p>05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6]+1" office:value-type="float" office:value="284" calcext:value-type="float">
            <text:p>284</text:p>
          </table:table-cell>
          <table:table-cell table:style-name="ce48" table:formula="of:=[.J287]*0.015+IF([.F287]=0.015; [.F287])" office:value-type="float" office:value="1.035" calcext:value-type="float">
            <text:p>1.0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6]+[.E287]" office:value-type="float" office:value="909.269999999999" calcext:value-type="float">
            <text:p>909.270</text:p>
          </table:table-cell>
          <table:table-cell table:style-name="ce109" office:value-type="float" office:value="69" calcext:value-type="float">
            <text:p>0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87]+1" office:value-type="float" office:value="285" calcext:value-type="float">
            <text:p>285</text:p>
          </table:table-cell>
          <table:table-cell table:style-name="ce48" table:formula="of:=[.J288]*0.015+IF([.F288]=0.015; [.F288])" office:value-type="float" office:value="0.885" calcext:value-type="float">
            <text:p>0.8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87]+[.E288]" office:value-type="float" office:value="910.154999999999" calcext:value-type="float">
            <text:p>910.155</text:p>
          </table:table-cell>
          <table:table-cell table:style-name="ce109" office:value-type="float" office:value="59" calcext:value-type="float">
            <text:p>05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288]+1" office:value-type="float" office:value="286" calcext:value-type="float">
            <text:p>286</text:p>
          </table:table-cell>
          <table:table-cell table:style-name="ce51" table:formula="of:=[.J289]*0.015+IF([.F289]=0.015; [.F289])" office:value-type="float" office:value="1.575" calcext:value-type="float">
            <text:p>1.57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288]+[.E289]" office:value-type="float" office:value="911.729999999999" calcext:value-type="float">
            <text:p>911.730</text:p>
          </table:table-cell>
          <table:table-cell table:style-name="ce111" office:value-type="float" office:value="105" calcext:value-type="float">
            <text:p>105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4">
            <text:p>ez2_c4_2b</text:p>
          </table:table-cell>
          <table:table-cell table:style-name="ce43" table:formula="of:=[.D289]+1" office:value-type="float" office:value="287" calcext:value-type="float">
            <text:p>287</text:p>
          </table:table-cell>
          <table:table-cell table:style-name="ce48" table:formula="of:=[.J290]*0.015+IF([.F290]=0.015; [.F290])" office:value-type="float" office:value="0.15" calcext:value-type="float">
            <text:p>0.150</text:p>
          </table:table-cell>
          <table:table-cell table:style-name="ce60" office:value-type="float" office:value="0.015" calcext:value-type="float">
            <text:p>0.015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290:.E303]))" office:value-type="string" office:string-value="" calcext:value-type="error" table:number-columns-spanned="1" table:number-rows-spanned="14">
            <text:p>#NAME?</text:p>
          </table:table-cell>
          <table:table-cell table:style-name="ce49" table:formula="of:=[.I289]+[.E290]" office:value-type="float" office:value="911.879999999999" calcext:value-type="float">
            <text:p>911.880</text:p>
          </table:table-cell>
          <table:table-cell table:style-name="ce108" office:value-type="float" office:value="9" calcext:value-type="float">
            <text:p>009</text:p>
          </table:table-cell>
          <table:table-cell table:style-name="ce120" office:value-type="string" calcext:value-type="string" table:number-columns-spanned="1" table:number-rows-spanned="5">
            <text:p>CANT SEE A THING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0]+1" office:value-type="float" office:value="288" calcext:value-type="float">
            <text:p>288</text:p>
          </table:table-cell>
          <table:table-cell table:style-name="ce48" table:formula="of:=[.J291]*0.015+IF([.F291]=0.015; [.F291])" office:value-type="float" office:value="1.05" calcext:value-type="float">
            <text:p>1.0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0]+[.E291]" office:value-type="float" office:value="912.929999999999" calcext:value-type="float">
            <text:p>912.930</text:p>
          </table:table-cell>
          <table:table-cell table:style-name="ce109" office:value-type="float" office:value="70" calcext:value-type="float">
            <text:p>070</text:p>
          </table:table-cell>
          <table:covered-table-cell table:style-name="ce28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1]+1" office:value-type="float" office:value="289" calcext:value-type="float">
            <text:p>289</text:p>
          </table:table-cell>
          <table:table-cell table:style-name="ce48" table:formula="of:=[.J292]*0.015+IF([.F292]=0.015; [.F292])" office:value-type="float" office:value="0.9" calcext:value-type="float">
            <text:p>0.9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1]+[.E292]" office:value-type="float" office:value="913.829999999999" calcext:value-type="float">
            <text:p>913.830</text:p>
          </table:table-cell>
          <table:table-cell table:style-name="ce109" office:value-type="float" office:value="60" calcext:value-type="float">
            <text:p>060</text:p>
          </table:table-cell>
          <table:covered-table-cell table:style-name="ce28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2]+1" office:value-type="float" office:value="290" calcext:value-type="float">
            <text:p>290</text:p>
          </table:table-cell>
          <table:table-cell table:style-name="ce48" table:formula="of:=[.J293]*0.015+IF([.F293]=0.015; [.F293])" office:value-type="float" office:value="0.3" calcext:value-type="float">
            <text:p>0.3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2]+[.E293]" office:value-type="float" office:value="914.129999999999" calcext:value-type="float">
            <text:p>914.130</text:p>
          </table:table-cell>
          <table:table-cell table:style-name="ce109" office:value-type="float" office:value="20" calcext:value-type="float">
            <text:p>020</text:p>
          </table:table-cell>
          <table:covered-table-cell table:style-name="ce28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3]+1" office:value-type="float" office:value="291" calcext:value-type="float">
            <text:p>291</text:p>
          </table:table-cell>
          <table:table-cell table:style-name="ce48" table:formula="of:=[.J294]*0.015+IF([.F294]=0.015; [.F294])" office:value-type="float" office:value="0.885" calcext:value-type="float">
            <text:p>0.8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3]+[.E294]" office:value-type="float" office:value="915.014999999999" calcext:value-type="float">
            <text:p>915.015</text:p>
          </table:table-cell>
          <table:table-cell table:style-name="ce109" office:value-type="float" office:value="59" calcext:value-type="float">
            <text:p>059</text:p>
          </table:table-cell>
          <table:covered-table-cell table:style-name="ce129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4]+1" office:value-type="float" office:value="292" calcext:value-type="float">
            <text:p>292</text:p>
          </table:table-cell>
          <table:table-cell table:style-name="ce48" table:formula="of:=[.J295]*0.015+IF([.F295]=0.015; [.F295])" office:value-type="float" office:value="0.105" calcext:value-type="float">
            <text:p>0.1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4]+[.E295]" office:value-type="float" office:value="915.119999999999" calcext:value-type="float">
            <text:p>915.120</text:p>
          </table:table-cell>
          <table:table-cell table:style-name="ce109" office:value-type="float" office:value="7" calcext:value-type="float">
            <text:p>007</text:p>
          </table:table-cell>
          <table:table-cell table:style-name="ce121" office:value-type="string" calcext:value-type="string">
            <text:p>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5]+1" office:value-type="float" office:value="293" calcext:value-type="float">
            <text:p>293</text:p>
          </table:table-cell>
          <table:table-cell table:style-name="ce48" table:formula="of:=[.J296]*0.015+IF([.F296]=0.015; [.F296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5]+[.E296]" office:value-type="float" office:value="915.974999999999" calcext:value-type="float">
            <text:p>915.975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 office:value-type="string" calcext:value-type="string">
            <text:p>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6]+1" office:value-type="float" office:value="294" calcext:value-type="float">
            <text:p>294</text:p>
          </table:table-cell>
          <table:table-cell table:style-name="ce48" table:formula="of:=[.J297]*0.015+IF([.F297]=0.015; [.F297])" office:value-type="float" office:value="3.465" calcext:value-type="float">
            <text:p>3.4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6]+[.E297]" office:value-type="float" office:value="919.439999999999" calcext:value-type="float">
            <text:p>919.440</text:p>
          </table:table-cell>
          <table:table-cell table:style-name="ce109" office:value-type="float" office:value="231" calcext:value-type="float">
            <text:p>231</text:p>
          </table:table-cell>
          <table:table-cell table:style-name="ce121" office:value-type="string" calcext:value-type="string">
            <text:p>had to cut the void short to avoid a crash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7]+1" office:value-type="float" office:value="295" calcext:value-type="float">
            <text:p>295</text:p>
          </table:table-cell>
          <table:table-cell table:style-name="ce48" table:formula="of:=[.J298]*0.015+IF([.F298]=0.015; [.F298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7]+[.E298]" office:value-type="float" office:value="919.484999999999" calcext:value-type="float">
            <text:p>919.485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8]+1" office:value-type="float" office:value="296" calcext:value-type="float">
            <text:p>296</text:p>
          </table:table-cell>
          <table:table-cell table:style-name="ce48" table:formula="of:=[.J299]*0.015+IF([.F299]=0.015; [.F299])" office:value-type="float" office:value="0.945" calcext:value-type="float">
            <text:p>0.9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8]+[.E299]" office:value-type="float" office:value="920.429999999999" calcext:value-type="float">
            <text:p>920.430</text:p>
          </table:table-cell>
          <table:table-cell table:style-name="ce109" office:value-type="float" office:value="63" calcext:value-type="float">
            <text:p>063</text:p>
          </table:table-cell>
          <table:table-cell table:style-name="ce121" office:value-type="string" calcext:value-type="string">
            <text:p>clip inbounds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299]+1" office:value-type="float" office:value="297" calcext:value-type="float">
            <text:p>297</text:p>
          </table:table-cell>
          <table:table-cell table:style-name="ce48" table:formula="of:=[.J300]*0.015+IF([.F300]=0.015; [.F300])" office:value-type="float" office:value="2.115" calcext:value-type="float">
            <text:p>2.1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299]+[.E300]" office:value-type="float" office:value="922.544999999999" calcext:value-type="float">
            <text:p>922.545</text:p>
          </table:table-cell>
          <table:table-cell table:style-name="ce109" office:value-type="float" office:value="141" calcext:value-type="float">
            <text:p>14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0]+1" office:value-type="float" office:value="298" calcext:value-type="float">
            <text:p>298</text:p>
          </table:table-cell>
          <table:table-cell table:style-name="ce48" table:formula="of:=[.J301]*0.015+IF([.F301]=0.015; [.F301])" office:value-type="float" office:value="1.065" calcext:value-type="float">
            <text:p>1.0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0]+[.E301]" office:value-type="float" office:value="923.609999999999" calcext:value-type="float">
            <text:p>923.610</text:p>
          </table:table-cell>
          <table:table-cell table:style-name="ce109" office:value-type="float" office:value="71" calcext:value-type="float">
            <text:p>07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1]+1" office:value-type="float" office:value="299" calcext:value-type="float">
            <text:p>299</text:p>
          </table:table-cell>
          <table:table-cell table:style-name="ce48" table:formula="of:=[.J302]*0.015+IF([.F302]=0.015; [.F302])" office:value-type="float" office:value="1.335" calcext:value-type="float">
            <text:p>1.3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1]+[.E302]" office:value-type="float" office:value="924.944999999999" calcext:value-type="float">
            <text:p>924.945</text:p>
          </table:table-cell>
          <table:table-cell table:style-name="ce109" office:value-type="float" office:value="89" calcext:value-type="float">
            <text:p>08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8"/>
          <table:covered-table-cell table:style-name="ce32"/>
          <table:table-cell table:style-name="ce44" table:formula="of:=[.D302]+1" office:value-type="float" office:value="300" calcext:value-type="float">
            <text:p>300</text:p>
          </table:table-cell>
          <table:table-cell table:style-name="ce51" table:formula="of:=[.J303]*0.015+IF([.F303]=0.015; [.F303])" office:value-type="float" office:value="1.5" calcext:value-type="float">
            <text:p>1.50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02]+[.E303]" office:value-type="float" office:value="926.444999999999" calcext:value-type="float">
            <text:p>926.445</text:p>
          </table:table-cell>
          <table:table-cell table:style-name="ce111" office:value-type="float" office:value="100" calcext:value-type="float">
            <text:p>100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table-cell table:style-name="ce16" office:value-type="string" calcext:value-type="string" table:number-columns-spanned="1" table:number-rows-spanned="42">
            <text:p>EXHUMATION ZONE</text:p>
          </table:table-cell>
          <table:table-cell table:style-name="ce33" office:value-type="string" calcext:value-type="string" table:number-columns-spanned="1" table:number-rows-spanned="2">
            <text:p>ez2_c4_3</text:p>
          </table:table-cell>
          <table:table-cell table:style-name="ce43" table:formula="of:=[.D303]+1" office:value-type="float" office:value="301" calcext:value-type="float">
            <text:p>301</text:p>
          </table:table-cell>
          <table:table-cell table:style-name="ce48" table:formula="of:=[.J304]*0.015+IF([.F304]=0.03; [.F304])" office:value-type="float" office:value="1.005" calcext:value-type="float">
            <text:p>1.00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5" table:formula="of:=prettyprinttime(SUM([.E304:.E305]))" office:value-type="string" office:string-value="" calcext:value-type="error" table:number-columns-spanned="1" table:number-rows-spanned="2">
            <text:p>#NAME?</text:p>
          </table:table-cell>
          <table:table-cell table:style-name="ce49" table:formula="of:=[.I303]+[.E304]" office:value-type="float" office:value="927.449999999999" calcext:value-type="float">
            <text:p>927.450</text:p>
          </table:table-cell>
          <table:table-cell table:style-name="ce108" office:value-type="float" office:value="65" calcext:value-type="float">
            <text:p>065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04]+1" office:value-type="float" office:value="302" calcext:value-type="float">
            <text:p>302</text:p>
          </table:table-cell>
          <table:table-cell table:style-name="ce51" table:formula="of:=[.J305]*0.015+IF([.F305]=0.015; [.F305])" office:value-type="float" office:value="1.725" calcext:value-type="float">
            <text:p>1.72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04]+[.E305]" office:value-type="float" office:value="929.174999999999" calcext:value-type="float">
            <text:p>929.175</text:p>
          </table:table-cell>
          <table:table-cell table:style-name="ce111" office:value-type="float" office:value="115" calcext:value-type="float">
            <text:p>115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6">
            <text:p>ez2_c4_3a</text:p>
          </table:table-cell>
          <table:table-cell table:style-name="ce43" table:formula="of:=[.D305]+1" office:value-type="float" office:value="303" calcext:value-type="float">
            <text:p>303</text:p>
          </table:table-cell>
          <table:table-cell table:style-name="ce48" table:formula="of:=[.J306]*0.015+IF([.F306]=0.015; [.F306])" office:value-type="float" office:value="0.12" calcext:value-type="float">
            <text:p>0.12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306:.E321]))" office:value-type="string" office:string-value="" calcext:value-type="error" table:number-columns-spanned="1" table:number-rows-spanned="16">
            <text:p>#NAME?</text:p>
          </table:table-cell>
          <table:table-cell table:style-name="ce49" table:formula="of:=[.I305]+[.E306]" office:value-type="float" office:value="929.294999999999" calcext:value-type="float">
            <text:p>929.295</text:p>
          </table:table-cell>
          <table:table-cell table:style-name="ce108" office:value-type="float" office:value="8" calcext:value-type="float">
            <text:p>008</text:p>
          </table:table-cell>
          <table:table-cell table:style-name="ce120" office:value-type="string" calcext:value-type="string">
            <text:p>s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6]+1" office:value-type="float" office:value="304" calcext:value-type="float">
            <text:p>304</text:p>
          </table:table-cell>
          <table:table-cell table:style-name="ce48" table:formula="of:=[.J307]*0.015+IF([.F307]=0.015; [.F307])" office:value-type="float" office:value="1.47" calcext:value-type="float">
            <text:p>1.4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6]+[.E307]" office:value-type="float" office:value="930.764999999999" calcext:value-type="float">
            <text:p>930.765</text:p>
          </table:table-cell>
          <table:table-cell table:style-name="ce109" office:value-type="float" office:value="98" calcext:value-type="float">
            <text:p>09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7]+1" office:value-type="float" office:value="305" calcext:value-type="float">
            <text:p>305</text:p>
          </table:table-cell>
          <table:table-cell table:style-name="ce48" table:formula="of:=[.J308]*0.015+IF([.F308]=0.015; [.F308])" office:value-type="float" office:value="0.93" calcext:value-type="float">
            <text:p>0.9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7]+[.E308]" office:value-type="float" office:value="931.694999999999" calcext:value-type="float">
            <text:p>931.695</text:p>
          </table:table-cell>
          <table:table-cell table:style-name="ce109" office:value-type="float" office:value="62" calcext:value-type="float">
            <text:p>06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8]+1" office:value-type="float" office:value="306" calcext:value-type="float">
            <text:p>306</text:p>
          </table:table-cell>
          <table:table-cell table:style-name="ce48" table:formula="of:=[.J309]*0.015+IF([.F309]=0.015; [.F309])" office:value-type="float" office:value="0.33" calcext:value-type="float">
            <text:p>0.3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8]+[.E309]" office:value-type="float" office:value="932.024999999999" calcext:value-type="float">
            <text:p>932.025</text:p>
          </table:table-cell>
          <table:table-cell table:style-name="ce109" office:value-type="float" office:value="22" calcext:value-type="float">
            <text:p>0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09]+1" office:value-type="float" office:value="307" calcext:value-type="float">
            <text:p>307</text:p>
          </table:table-cell>
          <table:table-cell table:style-name="ce48" table:formula="of:=[.J310]*0.015+IF([.F310]=0.015; [.F310])" office:value-type="float" office:value="0.525" calcext:value-type="float">
            <text:p>0.5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09]+[.E310]" office:value-type="float" office:value="932.549999999999" calcext:value-type="float">
            <text:p>932.550</text:p>
          </table:table-cell>
          <table:table-cell table:style-name="ce109" office:value-type="float" office:value="35" calcext:value-type="float">
            <text:p>03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0]+1" office:value-type="float" office:value="308" calcext:value-type="float">
            <text:p>308</text:p>
          </table:table-cell>
          <table:table-cell table:style-name="ce48" table:formula="of:=[.J311]*0.015+IF([.F311]=0.015; [.F311])" office:value-type="float" office:value="0.585" calcext:value-type="float">
            <text:p>0.5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10]+[.E311]" office:value-type="float" office:value="933.134999999999" calcext:value-type="float">
            <text:p>933.135</text:p>
          </table:table-cell>
          <table:table-cell table:style-name="ce109" office:value-type="float" office:value="39" calcext:value-type="float">
            <text:p>03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1]+1" office:value-type="float" office:value="309" calcext:value-type="float">
            <text:p>309</text:p>
          </table:table-cell>
          <table:table-cell table:style-name="ce48" table:formula="of:=[.J312]*0.015+IF([.F312]=0.015; [.F312])" office:value-type="float" office:value="0.495" calcext:value-type="float">
            <text:p>0.4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1]+[.E312]" office:value-type="float" office:value="933.629999999999" calcext:value-type="float">
            <text:p>933.630</text:p>
          </table:table-cell>
          <table:table-cell table:style-name="ce109" office:value-type="float" office:value="33" calcext:value-type="float">
            <text:p>03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2]+1" office:value-type="float" office:value="310" calcext:value-type="float">
            <text:p>310</text:p>
          </table:table-cell>
          <table:table-cell table:style-name="ce48" table:formula="of:=[.J313]*0.015+IF([.F313]=0.015; [.F313])" office:value-type="float" office:value="0.72" calcext:value-type="float">
            <text:p>0.7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2]+[.E313]" office:value-type="float" office:value="934.35" calcext:value-type="float">
            <text:p>934.350</text:p>
          </table:table-cell>
          <table:table-cell table:style-name="ce109" office:value-type="float" office:value="48" calcext:value-type="float">
            <text:p>04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3]+1" office:value-type="float" office:value="311" calcext:value-type="float">
            <text:p>311</text:p>
          </table:table-cell>
          <table:table-cell table:style-name="ce48" table:formula="of:=[.J314]*0.015+IF([.F314]=0.015; [.F314])" office:value-type="float" office:value="1.455" calcext:value-type="float">
            <text:p>1.4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3]+[.E314]" office:value-type="float" office:value="935.805" calcext:value-type="float">
            <text:p>935.805</text:p>
          </table:table-cell>
          <table:table-cell table:style-name="ce109" office:value-type="float" office:value="97" calcext:value-type="float">
            <text:p>09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4]+1" office:value-type="float" office:value="312" calcext:value-type="float">
            <text:p>312</text:p>
          </table:table-cell>
          <table:table-cell table:style-name="ce48" table:formula="of:=[.J315]*0.015+IF([.F315]=0.015; [.F315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4]+[.E315]" office:value-type="float" office:value="936.66" calcext:value-type="float">
            <text:p>936.66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5]+1" office:value-type="float" office:value="313" calcext:value-type="float">
            <text:p>313</text:p>
          </table:table-cell>
          <table:table-cell table:style-name="ce48" table:formula="of:=[.J316]*0.015+IF([.F316]=0.015; [.F316])" office:value-type="float" office:value="0.69" calcext:value-type="float">
            <text:p>0.6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5]+[.E316]" office:value-type="float" office:value="937.35" calcext:value-type="float">
            <text:p>937.350</text:p>
          </table:table-cell>
          <table:table-cell table:style-name="ce109" office:value-type="float" office:value="46" calcext:value-type="float">
            <text:p>04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6]+1" office:value-type="float" office:value="314" calcext:value-type="float">
            <text:p>314</text:p>
          </table:table-cell>
          <table:table-cell table:style-name="ce48" table:formula="of:=[.J317]*0.015+IF([.F317]=0.015; [.F317])" office:value-type="float" office:value="1.215" calcext:value-type="float">
            <text:p>1.2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6]+[.E317]" office:value-type="float" office:value="938.565" calcext:value-type="float">
            <text:p>938.565</text:p>
          </table:table-cell>
          <table:table-cell table:style-name="ce109" office:value-type="float" office:value="81" calcext:value-type="float">
            <text:p>08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7]+1" office:value-type="float" office:value="315" calcext:value-type="float">
            <text:p>315</text:p>
          </table:table-cell>
          <table:table-cell table:style-name="ce48" table:formula="of:=[.J318]*0.015+IF([.F318]=0.015; [.F318])" office:value-type="float" office:value="0.45" calcext:value-type="float">
            <text:p>0.4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7]+[.E318]" office:value-type="float" office:value="939.015" calcext:value-type="float">
            <text:p>939.015</text:p>
          </table:table-cell>
          <table:table-cell table:style-name="ce109" office:value-type="float" office:value="30" calcext:value-type="float">
            <text:p>03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8]+1" office:value-type="float" office:value="316" calcext:value-type="float">
            <text:p>316</text:p>
          </table:table-cell>
          <table:table-cell table:style-name="ce48" table:formula="of:=[.J319]*0.015+IF([.F319]=0.015; [.F319])" office:value-type="float" office:value="0.705" calcext:value-type="float">
            <text:p>0.7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8]+[.E319]" office:value-type="float" office:value="939.72" calcext:value-type="float">
            <text:p>939.720</text:p>
          </table:table-cell>
          <table:table-cell table:style-name="ce109" office:value-type="float" office:value="47" calcext:value-type="float">
            <text:p>0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19]+1" office:value-type="float" office:value="317" calcext:value-type="float">
            <text:p>317</text:p>
          </table:table-cell>
          <table:table-cell table:style-name="ce48" table:formula="of:=[.J320]*0.015+IF([.F320]=0.015; [.F320])" office:value-type="float" office:value="0.69" calcext:value-type="float">
            <text:p>0.6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19]+[.E320]" office:value-type="float" office:value="940.41" calcext:value-type="float">
            <text:p>940.410</text:p>
          </table:table-cell>
          <table:table-cell table:style-name="ce109" office:value-type="float" office:value="46" calcext:value-type="float">
            <text:p>04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20]+1" office:value-type="float" office:value="318" calcext:value-type="float">
            <text:p>318</text:p>
          </table:table-cell>
          <table:table-cell table:style-name="ce51" table:formula="of:=[.J321]*0.015+IF([.F321]=0.015; [.F321])" office:value-type="float" office:value="2.175" calcext:value-type="float">
            <text:p>2.17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MPy</text:p>
          </table:table-cell>
          <table:covered-table-cell table:style-name="ce83"/>
          <table:table-cell table:style-name="ce94" table:formula="of:=[.I320]+[.E321]" office:value-type="float" office:value="942.585" calcext:value-type="float">
            <text:p>942.585</text:p>
          </table:table-cell>
          <table:table-cell table:style-name="ce111" office:value-type="float" office:value="145" calcext:value-type="float">
            <text:p>145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0">
            <text:p>ez2_c4_4</text:p>
          </table:table-cell>
          <table:table-cell table:style-name="ce43" table:formula="of:=[.D321]+1" office:value-type="float" office:value="319" calcext:value-type="float">
            <text:p>319</text:p>
          </table:table-cell>
          <table:table-cell table:style-name="ce48" table:formula="of:=[.J322]*0.015+IF([.F322]=0.03; [.F322])" office:value-type="float" office:value="3.735" calcext:value-type="float">
            <text:p>3.735</text:p>
          </table:table-cell>
          <table:table-cell table:style-name="ce60" office:value-type="float" office:value="0.03" calcext:value-type="float">
            <office:annotation draw:style-name="gr2" draw:text-style-name="P3" svg:width="347.24pt" svg:height="26.99pt" svg:x="484.19pt" svg:y="5073pt" draw:caption-point-x="-11.54pt" draw:caption-point-y="-22.99pt">
              <dc:date>2026-07-18T00:00:00</dc:date>
              <text:p text:style-name="P2">_2 Demo missing, Time assumed. Again.</text:p>
            </office:annotation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322:.E331]))" office:value-type="string" office:string-value="" calcext:value-type="error" table:number-columns-spanned="1" table:number-rows-spanned="10">
            <text:p>#NAME?</text:p>
          </table:table-cell>
          <table:table-cell table:style-name="ce49" table:formula="of:=[.I321]+[.E322]" office:value-type="float" office:value="946.32" calcext:value-type="float">
            <text:p>946.320</text:p>
          </table:table-cell>
          <table:table-cell table:style-name="ce108" office:value-type="float" office:value="247" calcext:value-type="float">
            <text:p>247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2]+1" office:value-type="float" office:value="320" calcext:value-type="float">
            <text:p>320</text:p>
          </table:table-cell>
          <table:table-cell table:style-name="ce48" table:formula="of:=[.J323]*0.015+IF([.F323]=0.015; [.F323])" office:value-type="float" office:value="2.16" calcext:value-type="float">
            <text:p>2.1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2]+[.E323]" office:value-type="float" office:value="948.48" calcext:value-type="float">
            <text:p>948.480</text:p>
          </table:table-cell>
          <table:table-cell table:style-name="ce109" office:value-type="float" office:value="144" calcext:value-type="float">
            <text:p>144</text:p>
          </table:table-cell>
          <table:table-cell table:style-name="ce121" office:value-type="string" calcext:value-type="string">
            <text:p>jumpbug extreme gaming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3]+1" office:value-type="float" office:value="321" calcext:value-type="float">
            <text:p>321</text:p>
          </table:table-cell>
          <table:table-cell table:style-name="ce48" table:formula="of:=[.J324]*0.015+IF([.F324]=0.015; [.F324])" office:value-type="float" office:value="0.96" calcext:value-type="float">
            <text:p>0.9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3]+[.E324]" office:value-type="float" office:value="949.44" calcext:value-type="float">
            <text:p>949.440</text:p>
          </table:table-cell>
          <table:table-cell table:style-name="ce109" office:value-type="float" office:value="64" calcext:value-type="float">
            <text:p>064</text:p>
          </table:table-cell>
          <table:table-cell table:style-name="ce121" office:value-type="string" calcext:value-type="string">
            <text:p>stuck in displacemen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4]+1" office:value-type="float" office:value="322" calcext:value-type="float">
            <text:p>322</text:p>
          </table:table-cell>
          <table:table-cell table:style-name="ce48" table:formula="of:=[.J325]*0.015+IF([.F325]=0.015; [.F325])" office:value-type="float" office:value="0.105" calcext:value-type="float">
            <text:p>0.1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4]+[.E325]" office:value-type="float" office:value="949.545" calcext:value-type="float">
            <text:p>949.545</text:p>
          </table:table-cell>
          <table:table-cell table:style-name="ce109" office:value-type="float" office:value="7" calcext:value-type="float">
            <text:p>007</text:p>
          </table:table-cell>
          <table:table-cell table:style-name="ce121" office:value-type="string" calcext:value-type="string">
            <text:p>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5]+1" office:value-type="float" office:value="323" calcext:value-type="float">
            <text:p>323</text:p>
          </table:table-cell>
          <table:table-cell table:style-name="ce48" table:formula="of:=[.J326]*0.015+IF([.F326]=0.015; [.F326])" office:value-type="float" office:value="1.83" calcext:value-type="float">
            <text:p>1.8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5]+[.E326]" office:value-type="float" office:value="951.375" calcext:value-type="float">
            <text:p>951.375</text:p>
          </table:table-cell>
          <table:table-cell table:style-name="ce109" office:value-type="float" office:value="122" calcext:value-type="float">
            <text:p>1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6]+1" office:value-type="float" office:value="324" calcext:value-type="float">
            <text:p>324</text:p>
          </table:table-cell>
          <table:table-cell table:style-name="ce48" table:formula="of:=[.J327]*0.015+IF([.F327]=0.015; [.F327])" office:value-type="float" office:value="0.09" calcext:value-type="float">
            <text:p>0.0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6]+[.E327]" office:value-type="float" office:value="951.465" calcext:value-type="float">
            <text:p>951.465</text:p>
          </table:table-cell>
          <table:table-cell table:style-name="ce109" office:value-type="float" office:value="6" calcext:value-type="float">
            <text:p>00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7]+1" office:value-type="float" office:value="325" calcext:value-type="float">
            <text:p>325</text:p>
          </table:table-cell>
          <table:table-cell table:style-name="ce48" table:formula="of:=[.J328]*0.015+IF([.F328]=0.015; [.F328])" office:value-type="float" office:value="0.165" calcext:value-type="float">
            <text:p>0.1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7]+[.E328]" office:value-type="float" office:value="951.63" calcext:value-type="float">
            <text:p>951.630</text:p>
          </table:table-cell>
          <table:table-cell table:style-name="ce109" office:value-type="float" office:value="11" calcext:value-type="float">
            <text:p>011</text:p>
          </table:table-cell>
          <table:table-cell table:style-name="ce121" office:value-type="string" calcext:value-type="string">
            <text:p>suitless planks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8]+1" office:value-type="float" office:value="326" calcext:value-type="float">
            <text:p>326</text:p>
          </table:table-cell>
          <table:table-cell table:style-name="ce48" table:formula="of:=[.J329]*0.015+IF([.F329]=0.015; [.F329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8]+[.E329]" office:value-type="float" office:value="952.485" calcext:value-type="float">
            <text:p>952.485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 office:value-type="string" calcext:value-type="string">
            <text:p>SO HAR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29]+1" office:value-type="float" office:value="327" calcext:value-type="float">
            <text:p>327</text:p>
          </table:table-cell>
          <table:table-cell table:style-name="ce48" table:formula="of:=[.J330]*0.015+IF([.F330]=0.015; [.F330])" office:value-type="float" office:value="0.72" calcext:value-type="float">
            <text:p>0.7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29]+[.E330]" office:value-type="float" office:value="953.205" calcext:value-type="float">
            <text:p>953.205</text:p>
          </table:table-cell>
          <table:table-cell table:style-name="ce109" office:value-type="float" office:value="48" calcext:value-type="float">
            <text:p>04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30]+1" office:value-type="float" office:value="328" calcext:value-type="float">
            <text:p>328</text:p>
          </table:table-cell>
          <table:table-cell table:style-name="ce51" table:formula="of:=[.J331]*0.015+IF([.F331]=0.015; [.F331])" office:value-type="float" office:value="0.405" calcext:value-type="float">
            <text:p>0.40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30]+[.E331]" office:value-type="float" office:value="953.61" calcext:value-type="float">
            <text:p>953.610</text:p>
          </table:table-cell>
          <table:table-cell table:style-name="ce111" office:value-type="float" office:value="27" calcext:value-type="float">
            <text:p>027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4">
            <text:p>ez2_c4_5b</text:p>
          </table:table-cell>
          <table:table-cell table:style-name="ce43" table:formula="of:=[.D331]+1" office:value-type="float" office:value="329" calcext:value-type="float">
            <text:p>329</text:p>
          </table:table-cell>
          <table:table-cell table:style-name="ce48" table:formula="of:=[.J332]*0.015+IF([.F332]=0.03; [.F332])" office:value-type="float" office:value="1.68" calcext:value-type="float">
            <text:p>1.68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332:.E345]))" office:value-type="string" office:string-value="" calcext:value-type="error" table:number-columns-spanned="1" table:number-rows-spanned="14">
            <text:p>#NAME?</text:p>
          </table:table-cell>
          <table:table-cell table:style-name="ce49" table:formula="of:=[.I331]+[.E332]" office:value-type="float" office:value="955.29" calcext:value-type="float">
            <text:p>955.290</text:p>
          </table:table-cell>
          <table:table-cell table:style-name="ce108" office:value-type="float" office:value="110" calcext:value-type="float">
            <text:p>110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2]+1" office:value-type="float" office:value="330" calcext:value-type="float">
            <text:p>330</text:p>
          </table:table-cell>
          <table:table-cell table:style-name="ce48" table:formula="of:=[.J333]*0.015+IF([.F333]=0.015; [.F333])" office:value-type="float" office:value="1.065" calcext:value-type="float">
            <text:p>1.0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2]+[.E333]" office:value-type="float" office:value="956.355" calcext:value-type="float">
            <text:p>956.355</text:p>
          </table:table-cell>
          <table:table-cell table:style-name="ce109" office:value-type="float" office:value="71" calcext:value-type="float">
            <text:p>07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3]+1" office:value-type="float" office:value="331" calcext:value-type="float">
            <text:p>331</text:p>
          </table:table-cell>
          <table:table-cell table:style-name="ce48" table:formula="of:=[.J334]*0.015+IF([.F334]=0.015; [.F334])" office:value-type="float" office:value="0.84" calcext:value-type="float">
            <text:p>0.8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3]+[.E334]" office:value-type="float" office:value="957.195" calcext:value-type="float">
            <text:p>957.195</text:p>
          </table:table-cell>
          <table:table-cell table:style-name="ce109" office:value-type="float" office:value="56" calcext:value-type="float">
            <text:p>056</text:p>
          </table:table-cell>
          <table:table-cell table:style-name="ce121" office:value-type="string" calcext:value-type="string">
            <text:p>propcli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4]+1" office:value-type="float" office:value="332" calcext:value-type="float">
            <text:p>332</text:p>
          </table:table-cell>
          <table:table-cell table:style-name="ce48" table:formula="of:=[.J335]*0.015+IF([.F335]=0.015; [.F335])" office:value-type="float" office:value="0.6" calcext:value-type="float">
            <text:p>0.6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4]+[.E335]" office:value-type="float" office:value="957.795" calcext:value-type="float">
            <text:p>957.795</text:p>
          </table:table-cell>
          <table:table-cell table:style-name="ce109" office:value-type="float" office:value="40" calcext:value-type="float">
            <text:p>040</text:p>
          </table:table-cell>
          <table:table-cell table:style-name="ce121" office:value-type="string" calcext:value-type="string">
            <text:p>40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5]+1" office:value-type="float" office:value="333" calcext:value-type="float">
            <text:p>333</text:p>
          </table:table-cell>
          <table:table-cell table:style-name="ce48" table:formula="of:=[.J336]*0.015+IF([.F336]=0.015; [.F336])" office:value-type="float" office:value="0.855" calcext:value-type="float">
            <text:p>0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5]+[.E336]" office:value-type="float" office:value="958.65" calcext:value-type="float">
            <text:p>958.650</text:p>
          </table:table-cell>
          <table:table-cell table:style-name="ce109" office:value-type="float" office:value="57" calcext:value-type="float">
            <text:p>057</text:p>
          </table:table-cell>
          <table:table-cell table:style-name="ce121" office:value-type="string" calcext:value-type="string">
            <text:p>slam 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6]+1" office:value-type="float" office:value="334" calcext:value-type="float">
            <text:p>334</text:p>
          </table:table-cell>
          <table:table-cell table:style-name="ce48" table:formula="of:=[.J337]*0.015+IF([.F337]=0.015; [.F337])" office:value-type="float" office:value="2.745" calcext:value-type="float">
            <text:p>2.7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6]+[.E337]" office:value-type="float" office:value="961.395" calcext:value-type="float">
            <text:p>961.395</text:p>
          </table:table-cell>
          <table:table-cell table:style-name="ce109" office:value-type="float" office:value="183" calcext:value-type="float">
            <text:p>183</text:p>
          </table:table-cell>
          <table:table-cell table:style-name="ce121" office:value-type="string" calcext:value-type="string">
            <text:p>18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7]+1" office:value-type="float" office:value="335" calcext:value-type="float">
            <text:p>335</text:p>
          </table:table-cell>
          <table:table-cell table:style-name="ce48" table:formula="of:=[.J338]*0.015+IF([.F338]=0.015; [.F338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7]+[.E338]" office:value-type="float" office:value="961.44" calcext:value-type="float">
            <text:p>961.44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8]+1" office:value-type="float" office:value="336" calcext:value-type="float">
            <text:p>336</text:p>
          </table:table-cell>
          <table:table-cell table:style-name="ce48" table:formula="of:=[.J339]*0.015+IF([.F339]=0.015; [.F339])" office:value-type="float" office:value="0.87" calcext:value-type="float">
            <text:p>0.8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8]+[.E339]" office:value-type="float" office:value="962.31" calcext:value-type="float">
            <text:p>962.310</text:p>
          </table:table-cell>
          <table:table-cell table:style-name="ce109" office:value-type="float" office:value="58" calcext:value-type="float">
            <text:p>058</text:p>
          </table:table-cell>
          <table:table-cell table:style-name="ce121" office:value-type="string" calcext:value-type="string">
            <text:p>58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39]+1" office:value-type="float" office:value="337" calcext:value-type="float">
            <text:p>337</text:p>
          </table:table-cell>
          <table:table-cell table:style-name="ce48" table:formula="of:=[.J340]*0.015+IF([.F340]=0.015; [.F340])" office:value-type="float" office:value="1.86" calcext:value-type="float">
            <text:p>1.8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39]+[.E340]" office:value-type="float" office:value="964.17" calcext:value-type="float">
            <text:p>964.170</text:p>
          </table:table-cell>
          <table:table-cell table:style-name="ce109" office:value-type="float" office:value="124" calcext:value-type="float">
            <text:p>124</text:p>
          </table:table-cell>
          <table:table-cell table:style-name="ce121" office:value-type="string" calcext:value-type="string">
            <text:p>edgebuhg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0]+1" office:value-type="float" office:value="338" calcext:value-type="float">
            <text:p>338</text:p>
          </table:table-cell>
          <table:table-cell table:style-name="ce48" table:formula="of:=[.J341]*0.015+IF([.F341]=0.015; [.F341])" office:value-type="float" office:value="0.54" calcext:value-type="float">
            <text:p>0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0]+[.E341]" office:value-type="float" office:value="964.71" calcext:value-type="float">
            <text:p>964.710</text:p>
          </table:table-cell>
          <table:table-cell table:style-name="ce109" office:value-type="float" office:value="36" calcext:value-type="float">
            <text:p>0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1]+1" office:value-type="float" office:value="339" calcext:value-type="float">
            <text:p>339</text:p>
          </table:table-cell>
          <table:table-cell table:style-name="ce48" table:formula="of:=[.J342]*0.015+IF([.F342]=0.015; [.F342])" office:value-type="float" office:value="0.24" calcext:value-type="float">
            <text:p>0.2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1]+[.E342]" office:value-type="float" office:value="964.95" calcext:value-type="float">
            <text:p>964.950</text:p>
          </table:table-cell>
          <table:table-cell table:style-name="ce109" office:value-type="float" office:value="16" calcext:value-type="float">
            <text:p>0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2]+1" office:value-type="float" office:value="340" calcext:value-type="float">
            <text:p>340</text:p>
          </table:table-cell>
          <table:table-cell table:style-name="ce48" table:formula="of:=[.J343]*0.015+IF([.F343]=0.015; [.F343])" office:value-type="float" office:value="0.42" calcext:value-type="float">
            <text:p>0.4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2]+[.E343]" office:value-type="float" office:value="965.37" calcext:value-type="float">
            <text:p>965.370</text:p>
          </table:table-cell>
          <table:table-cell table:style-name="ce109" office:value-type="float" office:value="28" calcext:value-type="float">
            <text:p>02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3]+1" office:value-type="float" office:value="341" calcext:value-type="float">
            <text:p>341</text:p>
          </table:table-cell>
          <table:table-cell table:style-name="ce48" table:formula="of:=[.J344]*0.015+IF([.F344]=0.015; [.F344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3]+[.E344]" office:value-type="float" office:value="965.76" calcext:value-type="float">
            <text:p>965.760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8"/>
          <table:covered-table-cell table:style-name="ce32"/>
          <table:table-cell table:style-name="ce44" table:formula="of:=[.D344]+1" office:value-type="float" office:value="342" calcext:value-type="float">
            <text:p>342</text:p>
          </table:table-cell>
          <table:table-cell table:style-name="ce51" table:formula="of:=[.J345]*0.015+IF([.F345]=0.015; [.F345])" office:value-type="float" office:value="0.99" calcext:value-type="float">
            <text:p>0.99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44]+[.E345]" office:value-type="float" office:value="966.75" calcext:value-type="float">
            <text:p>966.750</text:p>
          </table:table-cell>
          <table:table-cell table:style-name="ce111" office:value-type="float" office:value="66" calcext:value-type="float">
            <text:p>066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table-cell table:style-name="ce20" office:value-type="string" calcext:value-type="string" table:number-columns-spanned="1" table:number-rows-spanned="74">
            <text:p>APPREHENSION</text:p>
          </table:table-cell>
          <table:table-cell table:style-name="ce33" office:value-type="string" calcext:value-type="string" table:number-columns-spanned="1" table:number-rows-spanned="12">
            <text:p>ez2_c5_1</text:p>
          </table:table-cell>
          <table:table-cell table:style-name="ce43" table:formula="of:=[.D345]+1" office:value-type="float" office:value="343" calcext:value-type="float">
            <text:p>343</text:p>
          </table:table-cell>
          <table:table-cell table:style-name="ce48" table:formula="of:=[.J346]*0.015+IF([.F346]=0.03; [.F346])" office:value-type="float" office:value="0.135" calcext:value-type="float">
            <text:p>0.13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346:.E357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345]+[.E346]" office:value-type="float" office:value="966.885" calcext:value-type="float">
            <text:p>966.885</text:p>
          </table:table-cell>
          <table:table-cell table:style-name="ce108" office:value-type="float" office:value="7" calcext:value-type="float">
            <text:p>007</text:p>
          </table:table-cell>
          <table:table-cell table:style-name="ce120" office:value-type="string" calcext:value-type="string">
            <text:p>s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6]+1" office:value-type="float" office:value="344" calcext:value-type="float">
            <text:p>344</text:p>
          </table:table-cell>
          <table:table-cell table:style-name="ce48" table:formula="of:=[.J347]*0.015+IF([.F347]=0.015; [.F347])" office:value-type="float" office:value="1.11" calcext:value-type="float">
            <text:p>1.1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6]+[.E347]" office:value-type="float" office:value="967.995" calcext:value-type="float">
            <text:p>967.995</text:p>
          </table:table-cell>
          <table:table-cell table:style-name="ce109" office:value-type="float" office:value="74" calcext:value-type="float">
            <text:p>07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7]+1" office:value-type="float" office:value="345" calcext:value-type="float">
            <text:p>345</text:p>
          </table:table-cell>
          <table:table-cell table:style-name="ce48" table:formula="of:=[.J348]*0.015+IF([.F348]=0.015; [.F348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7]+[.E348]" office:value-type="float" office:value="968.475" calcext:value-type="float">
            <text:p>968.47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 office:value-type="string" calcext:value-type="string">
            <text:p>32 tick propclip wtf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8]+1" office:value-type="float" office:value="346" calcext:value-type="float">
            <text:p>346</text:p>
          </table:table-cell>
          <table:table-cell table:style-name="ce48" table:formula="of:=[.J349]*0.015+IF([.F349]=0.015; [.F349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8]+[.E349]" office:value-type="float" office:value="968.52" calcext:value-type="float">
            <text:p>968.52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sl manipulation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49]+1" office:value-type="float" office:value="347" calcext:value-type="float">
            <text:p>347</text:p>
          </table:table-cell>
          <table:table-cell table:style-name="ce48" table:formula="of:=[.J350]*0.015+IF([.F350]=0.015; [.F350])" office:value-type="float" office:value="0.255" calcext:value-type="float">
            <text:p>0.2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49]+[.E350]" office:value-type="float" office:value="968.775" calcext:value-type="float">
            <text:p>968.775</text:p>
          </table:table-cell>
          <table:table-cell table:style-name="ce109" office:value-type="float" office:value="17" calcext:value-type="float">
            <text:p>017</text:p>
          </table:table-cell>
          <table:table-cell table:style-name="ce121" office:value-type="string" calcext:value-type="string">
            <text:p>1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0]+1" office:value-type="float" office:value="348" calcext:value-type="float">
            <text:p>348</text:p>
          </table:table-cell>
          <table:table-cell table:style-name="ce48" table:formula="of:=[.J351]*0.015+IF([.F351]=0.015; [.F351])" office:value-type="float" office:value="0.87" calcext:value-type="float">
            <text:p>0.8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0]+[.E351]" office:value-type="float" office:value="969.645" calcext:value-type="float">
            <text:p>969.645</text:p>
          </table:table-cell>
          <table:table-cell table:style-name="ce109" office:value-type="float" office:value="58" calcext:value-type="float">
            <text:p>058</text:p>
          </table:table-cell>
          <table:table-cell table:style-name="ce121" office:value-type="string" calcext:value-type="string">
            <text:p>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1]+1" office:value-type="float" office:value="349" calcext:value-type="float">
            <text:p>349</text:p>
          </table:table-cell>
          <table:table-cell table:style-name="ce48" table:formula="of:=[.J352]*0.015+IF([.F352]=0.015; [.F352])" office:value-type="float" office:value="0.75" calcext:value-type="float">
            <text:p>0.7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1]+[.E352]" office:value-type="float" office:value="970.395" calcext:value-type="float">
            <text:p>970.395</text:p>
          </table:table-cell>
          <table:table-cell table:style-name="ce109" office:value-type="float" office:value="50" calcext:value-type="float">
            <text:p>050</text:p>
          </table:table-cell>
          <table:table-cell table:style-name="ce121" office:value-type="string" calcext:value-type="string">
            <text:p>50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2]+1" office:value-type="float" office:value="350" calcext:value-type="float">
            <text:p>350</text:p>
          </table:table-cell>
          <table:table-cell table:style-name="ce48" table:formula="of:=[.J353]*0.015+IF([.F353]=0.015; [.F353])" office:value-type="float" office:value="0.93" calcext:value-type="float">
            <text:p>0.9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2]+[.E353]" office:value-type="float" office:value="971.325" calcext:value-type="float">
            <text:p>971.325</text:p>
          </table:table-cell>
          <table:table-cell table:style-name="ce109" office:value-type="float" office:value="62" calcext:value-type="float">
            <text:p>062</text:p>
          </table:table-cell>
          <table:table-cell table:style-name="ce121" office:value-type="string" calcext:value-type="string">
            <text:p>2nd 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3]+1" office:value-type="float" office:value="351" calcext:value-type="float">
            <text:p>351</text:p>
          </table:table-cell>
          <table:table-cell table:style-name="ce48" table:formula="of:=[.J354]*0.015+IF([.F354]=0.015; [.F354])" office:value-type="float" office:value="1.74" calcext:value-type="float">
            <text:p>1.7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3]+[.E354]" office:value-type="float" office:value="973.065" calcext:value-type="float">
            <text:p>973.065</text:p>
          </table:table-cell>
          <table:table-cell table:style-name="ce109" office:value-type="float" office:value="116" calcext:value-type="float">
            <text:p>116</text:p>
          </table:table-cell>
          <table:table-cell table:style-name="ce121" office:value-type="string" calcext:value-type="string">
            <text:p>11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4]+1" office:value-type="float" office:value="352" calcext:value-type="float">
            <text:p>352</text:p>
          </table:table-cell>
          <table:table-cell table:style-name="ce48" table:formula="of:=[.J355]*0.015+IF([.F355]=0.015; [.F355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4]+[.E355]" office:value-type="float" office:value="973.11" calcext:value-type="float">
            <text:p>973.11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5]+1" office:value-type="float" office:value="353" calcext:value-type="float">
            <text:p>353</text:p>
          </table:table-cell>
          <table:table-cell table:style-name="ce48" table:formula="of:=[.J356]*0.015+IF([.F356]=0.015; [.F356])" office:value-type="float" office:value="0.225" calcext:value-type="float">
            <text:p>0.2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55]+[.E356]" office:value-type="float" office:value="973.335" calcext:value-type="float">
            <text:p>973.335</text:p>
          </table:table-cell>
          <table:table-cell table:style-name="ce109" office:value-type="float" office:value="15" calcext:value-type="float">
            <text:p>015</text:p>
          </table:table-cell>
          <table:table-cell table:style-name="ce121" office:value-type="string" calcext:value-type="string">
            <text:p>15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56]+1" office:value-type="float" office:value="354" calcext:value-type="float">
            <text:p>354</text:p>
          </table:table-cell>
          <table:table-cell table:style-name="ce51" table:formula="of:=[.J357]*0.015+IF([.F357]=0.015; [.F357])" office:value-type="float" office:value="2.1" calcext:value-type="float">
            <text:p>2.10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56]+[.E357]" office:value-type="float" office:value="975.435" calcext:value-type="float">
            <text:p>975.435</text:p>
          </table:table-cell>
          <table:table-cell table:style-name="ce111" office:value-type="float" office:value="140" calcext:value-type="float">
            <text:p>140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8">
            <text:p>ez2_c5_2</text:p>
          </table:table-cell>
          <table:table-cell table:style-name="ce43" table:formula="of:=[.D357]+1" office:value-type="float" office:value="355" calcext:value-type="float">
            <text:p>355</text:p>
          </table:table-cell>
          <table:table-cell table:style-name="ce48" table:formula="of:=[.J358]*0.015+IF([.F358]=0.015; [.F358])" office:value-type="float" office:value="2.94" calcext:value-type="float">
            <text:p>2.940</text:p>
          </table:table-cell>
          <table:table-cell table:style-name="ce60" office:value-type="string" calcext:value-type="string">
            <text:p>-</text:p>
          </table:table-cell>
          <table:table-cell table:style-name="ce68" office:value-type="string" calcext:value-type="string">
            <text:p>MPy</text:p>
          </table:table-cell>
          <table:table-cell table:style-name="ce81" table:formula="of:=prettyprinttime(SUM([.E358:.E375]))" office:value-type="string" office:string-value="" calcext:value-type="error" table:number-columns-spanned="1" table:number-rows-spanned="18">
            <text:p>#NAME?</text:p>
          </table:table-cell>
          <table:table-cell table:style-name="ce49" table:formula="of:=[.I357]+[.E358]" office:value-type="float" office:value="978.375" calcext:value-type="float">
            <text:p>978.375</text:p>
          </table:table-cell>
          <table:table-cell table:style-name="ce108" office:value-type="float" office:value="196" calcext:value-type="float">
            <text:p>196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8]+1" office:value-type="float" office:value="356" calcext:value-type="float">
            <text:p>356</text:p>
          </table:table-cell>
          <table:table-cell table:style-name="ce48" table:formula="of:=[.J359]*0.015+IF([.F359]=0.015; [.F359])" office:value-type="float" office:value="0.705" calcext:value-type="float">
            <text:p>0.7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58]+[.E359]" office:value-type="float" office:value="979.08" calcext:value-type="float">
            <text:p>979.080</text:p>
          </table:table-cell>
          <table:table-cell table:style-name="ce109" office:value-type="float" office:value="47" calcext:value-type="float">
            <text:p>0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59]+1" office:value-type="float" office:value="357" calcext:value-type="float">
            <text:p>357</text:p>
          </table:table-cell>
          <table:table-cell table:style-name="ce48" table:formula="of:=[.J360]*0.015+IF([.F360]=0.015; [.F360])" office:value-type="float" office:value="0.75" calcext:value-type="float">
            <text:p>0.7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59]+[.E360]" office:value-type="float" office:value="979.83" calcext:value-type="float">
            <text:p>979.830</text:p>
          </table:table-cell>
          <table:table-cell table:style-name="ce109" office:value-type="float" office:value="50" calcext:value-type="float">
            <text:p>05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0]+1" office:value-type="float" office:value="358" calcext:value-type="float">
            <text:p>358</text:p>
          </table:table-cell>
          <table:table-cell table:style-name="ce48" table:formula="of:=[.J361]*0.015+IF([.F361]=0.015; [.F361])" office:value-type="float" office:value="0.675" calcext:value-type="float">
            <text:p>0.6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60]+[.E361]" office:value-type="float" office:value="980.505" calcext:value-type="float">
            <text:p>980.505</text:p>
          </table:table-cell>
          <table:table-cell table:style-name="ce109" office:value-type="float" office:value="45" calcext:value-type="float">
            <text:p>04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1]+1" office:value-type="float" office:value="359" calcext:value-type="float">
            <text:p>359</text:p>
          </table:table-cell>
          <table:table-cell table:style-name="ce48" table:formula="of:=[.J362]*0.015+IF([.F362]=0.015; [.F362])" office:value-type="float" office:value="1.635" calcext:value-type="float">
            <text:p>1.6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61]+[.E362]" office:value-type="float" office:value="982.14" calcext:value-type="float">
            <text:p>982.140</text:p>
          </table:table-cell>
          <table:table-cell table:style-name="ce109" office:value-type="float" office:value="109" calcext:value-type="float">
            <text:p>10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2]+1" office:value-type="float" office:value="360" calcext:value-type="float">
            <text:p>360</text:p>
          </table:table-cell>
          <table:table-cell table:style-name="ce48" table:formula="of:=[.J363]*0.015+IF([.F363]=0.015; [.F363])" office:value-type="float" office:value="1.32" calcext:value-type="float">
            <text:p>1.3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2]+[.E363]" office:value-type="float" office:value="983.46" calcext:value-type="float">
            <text:p>983.460</text:p>
          </table:table-cell>
          <table:table-cell table:style-name="ce109" office:value-type="float" office:value="88" calcext:value-type="float">
            <text:p>08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3]+1" office:value-type="float" office:value="361" calcext:value-type="float">
            <text:p>361</text:p>
          </table:table-cell>
          <table:table-cell table:style-name="ce48" table:formula="of:=[.J364]*0.015+IF([.F364]=0.015; [.F364])" office:value-type="float" office:value="0.705" calcext:value-type="float">
            <text:p>0.7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3]+[.E364]" office:value-type="float" office:value="984.165" calcext:value-type="float">
            <text:p>984.165</text:p>
          </table:table-cell>
          <table:table-cell table:style-name="ce109" office:value-type="float" office:value="47" calcext:value-type="float">
            <text:p>04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4]+1" office:value-type="float" office:value="362" calcext:value-type="float">
            <text:p>362</text:p>
          </table:table-cell>
          <table:table-cell table:style-name="ce48" table:formula="of:=[.J365]*0.015+IF([.F365]=0.015; [.F365])" office:value-type="float" office:value="1.53" calcext:value-type="float">
            <text:p>1.5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64]+[.E365]" office:value-type="float" office:value="985.695" calcext:value-type="float">
            <text:p>985.695</text:p>
          </table:table-cell>
          <table:table-cell table:style-name="ce109" office:value-type="float" office:value="102" calcext:value-type="float">
            <text:p>10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5]+1" office:value-type="float" office:value="363" calcext:value-type="float">
            <text:p>363</text:p>
          </table:table-cell>
          <table:table-cell table:style-name="ce48" table:formula="of:=[.J366]*0.015+IF([.F366]=0.015; [.F366])" office:value-type="float" office:value="1.2" calcext:value-type="float">
            <text:p>1.2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65]+[.E366]" office:value-type="float" office:value="986.895" calcext:value-type="float">
            <text:p>986.895</text:p>
          </table:table-cell>
          <table:table-cell table:style-name="ce109" office:value-type="float" office:value="80" calcext:value-type="float">
            <text:p>08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6]+1" office:value-type="float" office:value="364" calcext:value-type="float">
            <text:p>364</text:p>
          </table:table-cell>
          <table:table-cell table:style-name="ce48" table:formula="of:=[.J367]*0.015+IF([.F367]=0.015; [.F367])" office:value-type="float" office:value="0.945" calcext:value-type="float">
            <text:p>0.9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6]+[.E367]" office:value-type="float" office:value="987.84" calcext:value-type="float">
            <text:p>987.840</text:p>
          </table:table-cell>
          <table:table-cell table:style-name="ce109" office:value-type="float" office:value="63" calcext:value-type="float">
            <text:p>06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7]+1" office:value-type="float" office:value="365" calcext:value-type="float">
            <text:p>365</text:p>
          </table:table-cell>
          <table:table-cell table:style-name="ce48" table:formula="of:=[.J368]*0.015+IF([.F368]=0.015; [.F368])" office:value-type="float" office:value="0.285" calcext:value-type="float">
            <text:p>0.2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7]+[.E368]" office:value-type="float" office:value="988.125" calcext:value-type="float">
            <text:p>988.125</text:p>
          </table:table-cell>
          <table:table-cell table:style-name="ce109" office:value-type="float" office:value="19" calcext:value-type="float">
            <text:p>01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8]+1" office:value-type="float" office:value="366" calcext:value-type="float">
            <text:p>366</text:p>
          </table:table-cell>
          <table:table-cell table:style-name="ce48" table:formula="of:=[.J369]*0.015+IF([.F369]=0.015; [.F369])" office:value-type="float" office:value="1.14" calcext:value-type="float">
            <text:p>1.1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8]+[.E369]" office:value-type="float" office:value="989.265" calcext:value-type="float">
            <text:p>989.265</text:p>
          </table:table-cell>
          <table:table-cell table:style-name="ce109" office:value-type="float" office:value="76" calcext:value-type="float">
            <text:p>07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69]+1" office:value-type="float" office:value="367" calcext:value-type="float">
            <text:p>367</text:p>
          </table:table-cell>
          <table:table-cell table:style-name="ce48" table:formula="of:=[.J370]*0.015+IF([.F370]=0.015; [.F370])" office:value-type="float" office:value="1.02" calcext:value-type="float">
            <text:p>1.0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69]+[.E370]" office:value-type="float" office:value="990.285" calcext:value-type="float">
            <text:p>990.285</text:p>
          </table:table-cell>
          <table:table-cell table:style-name="ce109" office:value-type="float" office:value="68" calcext:value-type="float">
            <text:p>06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0]+1" office:value-type="float" office:value="368" calcext:value-type="float">
            <text:p>368</text:p>
          </table:table-cell>
          <table:table-cell table:style-name="ce48" table:formula="of:=[.J371]*0.015+IF([.F371]=0.015; [.F371])" office:value-type="float" office:value="1.56" calcext:value-type="float">
            <text:p>1.5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70]+[.E371]" office:value-type="float" office:value="991.845" calcext:value-type="float">
            <text:p>991.845</text:p>
          </table:table-cell>
          <table:table-cell table:style-name="ce109" office:value-type="float" office:value="104" calcext:value-type="float">
            <text:p>104</text:p>
          </table:table-cell>
          <table:table-cell table:style-name="ce121" office:value-type="string" calcext:value-type="string">
            <text:p>fuckcli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1]+1" office:value-type="float" office:value="369" calcext:value-type="float">
            <text:p>369</text:p>
          </table:table-cell>
          <table:table-cell table:style-name="ce48" table:formula="of:=[.J372]*0.015+IF([.F372]=0.015; [.F372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71]+[.E372]" office:value-type="float" office:value="991.89" calcext:value-type="float">
            <text:p>991.89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g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2]+1" office:value-type="float" office:value="370" calcext:value-type="float">
            <text:p>370</text:p>
          </table:table-cell>
          <table:table-cell table:style-name="ce48" table:formula="of:=[.J373]*0.015+IF([.F373]=0.015; [.F373])" office:value-type="float" office:value="0.3" calcext:value-type="float">
            <text:p>0.3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72]+[.E373]" office:value-type="float" office:value="992.19" calcext:value-type="float">
            <text:p>992.190</text:p>
          </table:table-cell>
          <table:table-cell table:style-name="ce109" office:value-type="float" office:value="20" calcext:value-type="float">
            <text:p>02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3]+1" office:value-type="float" office:value="371" calcext:value-type="float">
            <text:p>371</text:p>
          </table:table-cell>
          <table:table-cell table:style-name="ce48" table:formula="of:=[.J374]*0.015+IF([.F374]=0.015; [.F374])" office:value-type="float" office:value="0.075" calcext:value-type="float">
            <text:p>0.0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73]+[.E374]" office:value-type="float" office:value="992.265" calcext:value-type="float">
            <text:p>992.265</text:p>
          </table:table-cell>
          <table:table-cell table:style-name="ce109" office:value-type="float" office:value="5" calcext:value-type="float">
            <text:p>005</text:p>
          </table:table-cell>
          <table:table-cell table:style-name="ce121" office:value-type="string" calcext:value-type="string">
            <text:p>stand up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74]+1" office:value-type="float" office:value="372" calcext:value-type="float">
            <text:p>372</text:p>
          </table:table-cell>
          <table:table-cell table:style-name="ce51" table:formula="of:=[.J375]*0.015+IF([.F375]=0.015; [.F375])" office:value-type="float" office:value="5.565" calcext:value-type="float">
            <text:p>5.56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74]+[.E375]" office:value-type="float" office:value="997.83" calcext:value-type="float">
            <text:p>997.830</text:p>
          </table:table-cell>
          <table:table-cell table:style-name="ce111" office:value-type="float" office:value="371" calcext:value-type="float">
            <text:p>371</text:p>
          </table:table-cell>
          <table:table-cell table:style-name="ce124" office:value-type="string" calcext:value-type="string">
            <text:p>fwcs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12">
            <text:p>ez2_c5_2a</text:p>
          </table:table-cell>
          <table:table-cell table:style-name="ce43" table:formula="of:=[.D375]+1" office:value-type="float" office:value="373" calcext:value-type="float">
            <text:p>373</text:p>
          </table:table-cell>
          <table:table-cell table:style-name="ce48" table:formula="of:=[.J376]*0.015+IF([.F376]=0.03; [.F376])" office:value-type="float" office:value="0.135" calcext:value-type="float">
            <text:p>0.135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376:.E387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375]+[.E376]" office:value-type="float" office:value="997.965" calcext:value-type="float">
            <text:p>997.965</text:p>
          </table:table-cell>
          <table:table-cell table:style-name="ce108" office:value-type="float" office:value="7" calcext:value-type="float">
            <text:p>007</text:p>
          </table:table-cell>
          <table:table-cell table:style-name="ce120" office:value-type="string" calcext:value-type="string">
            <text:p>sd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6]+1" office:value-type="float" office:value="374" calcext:value-type="float">
            <text:p>374</text:p>
          </table:table-cell>
          <table:table-cell table:style-name="ce48" table:formula="of:=[.J377]*0.015+IF([.F377]=0.015; [.F377])" office:value-type="float" office:value="2.745" calcext:value-type="float">
            <text:p>2.7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Eold</text:p>
          </table:table-cell>
          <table:covered-table-cell table:style-name="ce82"/>
          <table:table-cell table:style-name="ce49" table:formula="of:=[.I376]+[.E377]" office:value-type="float" office:value="1000.71" calcext:value-type="float">
            <text:p>1000.710</text:p>
          </table:table-cell>
          <table:table-cell table:style-name="ce109" office:value-type="float" office:value="183" calcext:value-type="float">
            <text:p>183</text:p>
          </table:table-cell>
          <table:table-cell table:style-name="ce121" office:value-type="string" calcext:value-type="string">
            <text:p>fwcs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7]+1" office:value-type="float" office:value="375" calcext:value-type="float">
            <text:p>375</text:p>
          </table:table-cell>
          <table:table-cell table:style-name="ce48" table:formula="of:=[.J378]*0.015+IF([.F378]=0.015; [.F378])" office:value-type="float" office:value="0.795" calcext:value-type="float">
            <text:p>0.7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Eold</text:p>
          </table:table-cell>
          <table:covered-table-cell table:style-name="ce82"/>
          <table:table-cell table:style-name="ce49" table:formula="of:=[.I377]+[.E378]" office:value-type="float" office:value="1001.505" calcext:value-type="float">
            <text:p>1001.505</text:p>
          </table:table-cell>
          <table:table-cell table:style-name="ce109" office:value-type="float" office:value="53" calcext:value-type="float">
            <text:p>053</text:p>
          </table:table-cell>
          <table:table-cell table:style-name="ce121" office:value-type="string" calcext:value-type="string">
            <text:p>epic propclip (this took 4 hours)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8]+1" office:value-type="float" office:value="376" calcext:value-type="float">
            <text:p>376</text:p>
          </table:table-cell>
          <table:table-cell table:style-name="ce48" table:formula="of:=[.J379]*0.015+IF([.F379]=0.015; [.F379])" office:value-type="float" office:value="1.365" calcext:value-type="float">
            <text:p>1.3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Eold</text:p>
          </table:table-cell>
          <table:covered-table-cell table:style-name="ce82"/>
          <table:table-cell table:style-name="ce49" table:formula="of:=[.I378]+[.E379]" office:value-type="float" office:value="1002.87" calcext:value-type="float">
            <text:p>1002.870</text:p>
          </table:table-cell>
          <table:table-cell table:style-name="ce109" office:value-type="float" office:value="91" calcext:value-type="float">
            <text:p>091</text:p>
          </table:table-cell>
          <table:table-cell table:style-name="ce121" office:value-type="string" calcext:value-type="string">
            <text:p>grabbing the battery to survive upcoming redirect god bless 2838 (the next voidclip took 1 month)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79]+1" office:value-type="float" office:value="377" calcext:value-type="float">
            <text:p>377</text:p>
          </table:table-cell>
          <table:table-cell table:style-name="ce48" table:formula="of:=[.J380]*0.015+IF([.F380]=0.015; [.F380])" office:value-type="float" office:value="0.075" calcext:value-type="float">
            <text:p>0.0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Eold</text:p>
          </table:table-cell>
          <table:covered-table-cell table:style-name="ce82"/>
          <table:table-cell table:style-name="ce49" table:formula="of:=[.I379]+[.E380]" office:value-type="float" office:value="1002.945" calcext:value-type="float">
            <text:p>1002.945</text:p>
          </table:table-cell>
          <table:table-cell table:style-name="ce109" office:value-type="float" office:value="5" calcext:value-type="float">
            <text:p>005</text:p>
          </table:table-cell>
          <table:table-cell table:style-name="ce121" office:value-type="string" calcext:value-type="string">
            <text:p>5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0]+1" office:value-type="float" office:value="378" calcext:value-type="float">
            <text:p>378</text:p>
          </table:table-cell>
          <table:table-cell table:style-name="ce48" table:formula="of:=[.J381]*0.015+IF([.F381]=0.015; [.F381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0]+[.E381]" office:value-type="float" office:value="1002.99" calcext:value-type="float">
            <text:p>1002.99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1]+1" office:value-type="float" office:value="379" calcext:value-type="float">
            <text:p>379</text:p>
          </table:table-cell>
          <table:table-cell table:style-name="ce48" table:formula="of:=[.J382]*0.015+IF([.F382]=0.015; [.F382])" office:value-type="float" office:value="1.59" calcext:value-type="float">
            <text:p>1.5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1]+[.E382]" office:value-type="float" office:value="1004.58" calcext:value-type="float">
            <text:p>1004.580</text:p>
          </table:table-cell>
          <table:table-cell table:style-name="ce109" office:value-type="float" office:value="106" calcext:value-type="float">
            <text:p>106</text:p>
          </table:table-cell>
          <table:table-cell table:style-name="ce121" office:value-type="string" calcext:value-type="string">
            <text:p>106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2]+1" office:value-type="float" office:value="380" calcext:value-type="float">
            <text:p>380</text:p>
          </table:table-cell>
          <table:table-cell table:style-name="ce48" table:formula="of:=[.J383]*0.015+IF([.F383]=0.015; [.F383])" office:value-type="float" office:value="0.9" calcext:value-type="float">
            <text:p>0.9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2]+[.E383]" office:value-type="float" office:value="1005.48" calcext:value-type="float">
            <text:p>1005.480</text:p>
          </table:table-cell>
          <table:table-cell table:style-name="ce109" office:value-type="float" office:value="60" calcext:value-type="float">
            <text:p>060</text:p>
          </table:table-cell>
          <table:table-cell table:style-name="ce121" office:value-type="string" calcext:value-type="string">
            <text:p>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3]+1" office:value-type="float" office:value="381" calcext:value-type="float">
            <text:p>381</text:p>
          </table:table-cell>
          <table:table-cell table:style-name="ce48" table:formula="of:=[.J384]*0.015+IF([.F384]=0.015; [.F384])" office:value-type="float" office:value="3.825" calcext:value-type="float">
            <text:p>3.8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3]+[.E384]" office:value-type="float" office:value="1009.305" calcext:value-type="float">
            <text:p>1009.305</text:p>
          </table:table-cell>
          <table:table-cell table:style-name="ce109" office:value-type="float" office:value="255" calcext:value-type="float">
            <text:p>255</text:p>
          </table:table-cell>
          <table:table-cell table:style-name="ce121" office:value-type="string" calcext:value-type="string">
            <text:p>Naming issue, demos are 361-peng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4]+1" office:value-type="float" office:value="382" calcext:value-type="float">
            <text:p>382</text:p>
          </table:table-cell>
          <table:table-cell table:style-name="ce48" table:formula="of:=[.J385]*0.015+IF([.F385]=0.015; [.F385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4]+[.E385]" office:value-type="float" office:value="1009.35" calcext:value-type="float">
            <text:p>1009.35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5]+1" office:value-type="float" office:value="383" calcext:value-type="float">
            <text:p>383</text:p>
          </table:table-cell>
          <table:table-cell table:style-name="ce48" table:formula="of:=[.J386]*0.015+IF([.F386]=0.015; [.F386])" office:value-type="float" office:value="1.785" calcext:value-type="float">
            <text:p>1.7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385]+[.E386]" office:value-type="float" office:value="1011.135" calcext:value-type="float">
            <text:p>1011.135</text:p>
          </table:table-cell>
          <table:table-cell table:style-name="ce109" office:value-type="float" office:value="119" calcext:value-type="float">
            <text:p>119</text:p>
          </table:table-cell>
          <table:table-cell table:style-name="ce121" office:value-type="string" calcext:value-type="string">
            <text:p>119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386]+1" office:value-type="float" office:value="384" calcext:value-type="float">
            <text:p>384</text:p>
          </table:table-cell>
          <table:table-cell table:style-name="ce51" table:formula="of:=[.J387]*0.015+IF([.F387]=0.015; [.F387])" office:value-type="float" office:value="0.105" calcext:value-type="float">
            <text:p>0.105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386]+[.E387]" office:value-type="float" office:value="1011.24" calcext:value-type="float">
            <text:p>1011.240</text:p>
          </table:table-cell>
          <table:table-cell table:style-name="ce111" office:value-type="float" office:value="7" calcext:value-type="float">
            <text:p>007</text:p>
          </table:table-cell>
          <table:table-cell table:style-name="ce124" office:value-type="string" calcext:value-type="string">
            <text:p>map transition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32">
            <text:p>ez2_c5_3</text:p>
          </table:table-cell>
          <table:table-cell table:style-name="ce43" table:formula="of:=[.D387]+1" office:value-type="float" office:value="385" calcext:value-type="float">
            <text:p>385</text:p>
          </table:table-cell>
          <table:table-cell table:style-name="ce48" table:formula="of:=[.J388]*0.015+IF([.F388]=0.03; [.F388])" office:value-type="float" office:value="0.15" calcext:value-type="float">
            <text:p>0.15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MPy</text:p>
          </table:table-cell>
          <table:table-cell table:style-name="ce81" table:formula="of:=prettyprinttime(SUM([.E388:.E419]))" office:value-type="string" office:string-value="" calcext:value-type="error" table:number-columns-spanned="1" table:number-rows-spanned="32">
            <text:p>#NAME?</text:p>
          </table:table-cell>
          <table:table-cell table:style-name="ce49" table:formula="of:=[.I387]+[.E388]" office:value-type="float" office:value="1011.39" calcext:value-type="float">
            <text:p>1011.390</text:p>
          </table:table-cell>
          <table:table-cell table:style-name="ce108" office:value-type="float" office:value="8" calcext:value-type="float">
            <text:p>008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8]+1" office:value-type="float" office:value="386" calcext:value-type="float">
            <text:p>386</text:p>
          </table:table-cell>
          <table:table-cell table:style-name="ce48" table:formula="of:=[.J389]*0.015+IF([.F389]=0.015; [.F389])" office:value-type="float" office:value="0.57" calcext:value-type="float">
            <text:p>0.5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88]+[.E389]" office:value-type="float" office:value="1011.96" calcext:value-type="float">
            <text:p>1011.960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89]+1" office:value-type="float" office:value="387" calcext:value-type="float">
            <text:p>387</text:p>
          </table:table-cell>
          <table:table-cell table:style-name="ce48" table:formula="of:=[.J390]*0.015+IF([.F390]=0.015; [.F390])" office:value-type="float" office:value="1.29" calcext:value-type="float">
            <text:p>1.2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89]+[.E390]" office:value-type="float" office:value="1013.25" calcext:value-type="float">
            <text:p>1013.250</text:p>
          </table:table-cell>
          <table:table-cell table:style-name="ce109" office:value-type="float" office:value="86" calcext:value-type="float">
            <text:p>08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0]+1" office:value-type="float" office:value="388" calcext:value-type="float">
            <text:p>388</text:p>
          </table:table-cell>
          <table:table-cell table:style-name="ce48" table:formula="of:=[.J391]*0.015+IF([.F391]=0.015; [.F391])" office:value-type="float" office:value="0.63" calcext:value-type="float">
            <text:p>0.6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0]+[.E391]" office:value-type="float" office:value="1013.88" calcext:value-type="float">
            <text:p>1013.880</text:p>
          </table:table-cell>
          <table:table-cell table:style-name="ce109" office:value-type="float" office:value="42" calcext:value-type="float">
            <text:p>04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1]+1" office:value-type="float" office:value="389" calcext:value-type="float">
            <text:p>389</text:p>
          </table:table-cell>
          <table:table-cell table:style-name="ce48" table:formula="of:=[.J392]*0.015+IF([.F392]=0.015; [.F392])" office:value-type="float" office:value="0.105" calcext:value-type="float">
            <text:p>0.1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1]+[.E392]" office:value-type="float" office:value="1013.985" calcext:value-type="float">
            <text:p>1013.985</text:p>
          </table:table-cell>
          <table:table-cell table:style-name="ce109" office:value-type="float" office:value="7" calcext:value-type="float">
            <text:p>00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2]+1" office:value-type="float" office:value="390" calcext:value-type="float">
            <text:p>390</text:p>
          </table:table-cell>
          <table:table-cell table:style-name="ce48" table:formula="of:=[.J393]*0.015+IF([.F393]=0.015; [.F393])" office:value-type="float" office:value="0.105" calcext:value-type="float">
            <text:p>0.1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2]+[.E393]" office:value-type="float" office:value="1014.09" calcext:value-type="float">
            <text:p>1014.090</text:p>
          </table:table-cell>
          <table:table-cell table:style-name="ce109" office:value-type="float" office:value="7" calcext:value-type="float">
            <text:p>00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3]+1" office:value-type="float" office:value="391" calcext:value-type="float">
            <text:p>391</text:p>
          </table:table-cell>
          <table:table-cell table:style-name="ce48" table:formula="of:=[.J394]*0.015+IF([.F394]=0.015; [.F394])" office:value-type="float" office:value="0.93" calcext:value-type="float">
            <text:p>0.9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3]+[.E394]" office:value-type="float" office:value="1015.02" calcext:value-type="float">
            <text:p>1015.020</text:p>
          </table:table-cell>
          <table:table-cell table:style-name="ce109" office:value-type="float" office:value="62" calcext:value-type="float">
            <text:p>06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4]+1" office:value-type="float" office:value="392" calcext:value-type="float">
            <text:p>392</text:p>
          </table:table-cell>
          <table:table-cell table:style-name="ce48" table:formula="of:=[.J395]*0.015+IF([.F395]=0.015; [.F395])" office:value-type="float" office:value="0.93" calcext:value-type="float">
            <text:p>0.9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4]+[.E395]" office:value-type="float" office:value="1015.95" calcext:value-type="float">
            <text:p>1015.950</text:p>
          </table:table-cell>
          <table:table-cell table:style-name="ce109" office:value-type="float" office:value="62" calcext:value-type="float">
            <text:p>06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5]+1" office:value-type="float" office:value="393" calcext:value-type="float">
            <text:p>393</text:p>
          </table:table-cell>
          <table:table-cell table:style-name="ce48" table:formula="of:=[.J396]*0.015+IF([.F396]=0.015; [.F396])" office:value-type="float" office:value="1.455" calcext:value-type="float">
            <text:p>1.4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5]+[.E396]" office:value-type="float" office:value="1017.405" calcext:value-type="float">
            <text:p>1017.405</text:p>
          </table:table-cell>
          <table:table-cell table:style-name="ce109" office:value-type="float" office:value="97" calcext:value-type="float">
            <text:p>09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6]+1" office:value-type="float" office:value="394" calcext:value-type="float">
            <text:p>394</text:p>
          </table:table-cell>
          <table:table-cell table:style-name="ce48" table:formula="of:=[.J397]*0.015+IF([.F397]=0.015; [.F397])" office:value-type="float" office:value="1.11" calcext:value-type="float">
            <text:p>1.1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6]+[.E397]" office:value-type="float" office:value="1018.515" calcext:value-type="float">
            <text:p>1018.515</text:p>
          </table:table-cell>
          <table:table-cell table:style-name="ce109" office:value-type="float" office:value="74" calcext:value-type="float">
            <text:p>07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7]+1" office:value-type="float" office:value="395" calcext:value-type="float">
            <text:p>395</text:p>
          </table:table-cell>
          <table:table-cell table:style-name="ce48" table:formula="of:=[.J398]*0.015+IF([.F398]=0.015; [.F398])" office:value-type="float" office:value="0.825" calcext:value-type="float">
            <text:p>0.8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7]+[.E398]" office:value-type="float" office:value="1019.34" calcext:value-type="float">
            <text:p>1019.340</text:p>
          </table:table-cell>
          <table:table-cell table:style-name="ce109" office:value-type="float" office:value="55" calcext:value-type="float">
            <text:p>05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8]+1" office:value-type="float" office:value="396" calcext:value-type="float">
            <text:p>396</text:p>
          </table:table-cell>
          <table:table-cell table:style-name="ce48" table:formula="of:=[.J399]*0.015+IF([.F399]=0.015; [.F399])" office:value-type="float" office:value="0.435" calcext:value-type="float">
            <text:p>0.4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8]+[.E399]" office:value-type="float" office:value="1019.775" calcext:value-type="float">
            <text:p>1019.775</text:p>
          </table:table-cell>
          <table:table-cell table:style-name="ce109" office:value-type="float" office:value="29" calcext:value-type="float">
            <text:p>02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399]+1" office:value-type="float" office:value="397" calcext:value-type="float">
            <text:p>397</text:p>
          </table:table-cell>
          <table:table-cell table:style-name="ce48" table:formula="of:=[.J400]*0.015+IF([.F400]=0.015; [.F400])" office:value-type="float" office:value="0.405" calcext:value-type="float">
            <text:p>0.4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399]+[.E400]" office:value-type="float" office:value="1020.18" calcext:value-type="float">
            <text:p>1020.180</text:p>
          </table:table-cell>
          <table:table-cell table:style-name="ce109" office:value-type="float" office:value="27" calcext:value-type="float">
            <text:p>02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0]+1" office:value-type="float" office:value="398" calcext:value-type="float">
            <text:p>398</text:p>
          </table:table-cell>
          <table:table-cell table:style-name="ce48" table:formula="of:=[.J401]*0.015+IF([.F401]=0.015; [.F401])" office:value-type="float" office:value="0.39" calcext:value-type="float">
            <text:p>0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00]+[.E401]" office:value-type="float" office:value="1020.57" calcext:value-type="float">
            <text:p>1020.570</text:p>
          </table:table-cell>
          <table:table-cell table:style-name="ce109" office:value-type="float" office:value="26" calcext:value-type="float">
            <text:p>0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1]+1" office:value-type="float" office:value="399" calcext:value-type="float">
            <text:p>399</text:p>
          </table:table-cell>
          <table:table-cell table:style-name="ce48" table:formula="of:=[.J402]*0.015+IF([.F402]=0.015; [.F402])" office:value-type="float" office:value="0.6" calcext:value-type="float">
            <text:p>0.6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01]+[.E402]" office:value-type="float" office:value="1021.17" calcext:value-type="float">
            <text:p>1021.170</text:p>
          </table:table-cell>
          <table:table-cell table:style-name="ce109" office:value-type="float" office:value="40" calcext:value-type="float">
            <text:p>04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2]+1" office:value-type="float" office:value="400" calcext:value-type="float">
            <text:p>400</text:p>
          </table:table-cell>
          <table:table-cell table:style-name="ce48" table:formula="of:=[.J403]*0.015+IF([.F403]=0.015; [.F403])" office:value-type="float" office:value="1.605" calcext:value-type="float">
            <text:p>1.60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02]+[.E403]" office:value-type="float" office:value="1022.775" calcext:value-type="float">
            <text:p>1022.775</text:p>
          </table:table-cell>
          <table:table-cell table:style-name="ce109" office:value-type="float" office:value="107" calcext:value-type="float">
            <text:p>10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3]+1" office:value-type="float" office:value="401" calcext:value-type="float">
            <text:p>401</text:p>
          </table:table-cell>
          <table:table-cell table:style-name="ce48" table:formula="of:=[.J404]*0.015+IF([.F404]=0.015; [.F404])" office:value-type="float" office:value="2.355" calcext:value-type="float">
            <text:p>2.3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03]+[.E404]" office:value-type="float" office:value="1025.13" calcext:value-type="float">
            <text:p>1025.130</text:p>
          </table:table-cell>
          <table:table-cell table:style-name="ce109" office:value-type="float" office:value="157" calcext:value-type="float">
            <text:p>15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4]+1" office:value-type="float" office:value="402" calcext:value-type="float">
            <text:p>402</text:p>
          </table:table-cell>
          <table:table-cell table:style-name="ce48" table:formula="of:=[.J405]*0.015+IF([.F405]=0.015; [.F405])" office:value-type="float" office:value="0.465" calcext:value-type="float">
            <text:p>0.46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4]+[.E405]" office:value-type="float" office:value="1025.595" calcext:value-type="float">
            <text:p>1025.595</text:p>
          </table:table-cell>
          <table:table-cell table:style-name="ce109" office:value-type="float" office:value="31" calcext:value-type="float">
            <text:p>03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5]+1" office:value-type="float" office:value="403" calcext:value-type="float">
            <text:p>403</text:p>
          </table:table-cell>
          <table:table-cell table:style-name="ce48" table:formula="of:=[.J406]*0.015+IF([.F406]=0.015; [.F406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5]+[.E406]" office:value-type="float" office:value="1026.075" calcext:value-type="float">
            <text:p>1026.07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6]+1" office:value-type="float" office:value="404" calcext:value-type="float">
            <text:p>404</text:p>
          </table:table-cell>
          <table:table-cell table:style-name="ce48" table:formula="of:=[.J407]*0.015+IF([.F407]=0.015; [.F407])" office:value-type="float" office:value="0.27" calcext:value-type="float">
            <text:p>0.2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6]+[.E407]" office:value-type="float" office:value="1026.345" calcext:value-type="float">
            <text:p>1026.345</text:p>
          </table:table-cell>
          <table:table-cell table:style-name="ce109" office:value-type="float" office:value="18" calcext:value-type="float">
            <text:p>01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7]+1" office:value-type="float" office:value="405" calcext:value-type="float">
            <text:p>405</text:p>
          </table:table-cell>
          <table:table-cell table:style-name="ce48" table:formula="of:=[.J408]*0.015+IF([.F408]=0.015; [.F408])" office:value-type="float" office:value="0.48" calcext:value-type="float">
            <text:p>0.4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7]+[.E408]" office:value-type="float" office:value="1026.825" calcext:value-type="float">
            <text:p>1026.825</text:p>
          </table:table-cell>
          <table:table-cell table:style-name="ce109" office:value-type="float" office:value="32" calcext:value-type="float">
            <text:p>03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8]+1" office:value-type="float" office:value="406" calcext:value-type="float">
            <text:p>406</text:p>
          </table:table-cell>
          <table:table-cell table:style-name="ce48" table:formula="of:=[.J409]*0.015+IF([.F409]=0.015; [.F409])" office:value-type="float" office:value="0.57" calcext:value-type="float">
            <text:p>0.5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8]+[.E409]" office:value-type="float" office:value="1027.395" calcext:value-type="float">
            <text:p>1027.395</text:p>
          </table:table-cell>
          <table:table-cell table:style-name="ce109" office:value-type="float" office:value="38" calcext:value-type="float">
            <text:p>03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09]+1" office:value-type="float" office:value="407" calcext:value-type="float">
            <text:p>407</text:p>
          </table:table-cell>
          <table:table-cell table:style-name="ce48" table:formula="of:=[.J410]*0.015+IF([.F410]=0.015; [.F410])" office:value-type="float" office:value="0.225" calcext:value-type="float">
            <text:p>0.2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09]+[.E410]" office:value-type="float" office:value="1027.62" calcext:value-type="float">
            <text:p>1027.620</text:p>
          </table:table-cell>
          <table:table-cell table:style-name="ce109" office:value-type="float" office:value="15" calcext:value-type="float">
            <text:p>01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0]+1" office:value-type="float" office:value="408" calcext:value-type="float">
            <text:p>408</text:p>
          </table:table-cell>
          <table:table-cell table:style-name="ce48" table:formula="of:=[.J411]*0.015+IF([.F411]=0.015; [.F411])" office:value-type="float" office:value="0.735" calcext:value-type="float">
            <text:p>0.7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0]+[.E411]" office:value-type="float" office:value="1028.355" calcext:value-type="float">
            <text:p>1028.355</text:p>
          </table:table-cell>
          <table:table-cell table:style-name="ce109" office:value-type="float" office:value="49" calcext:value-type="float">
            <text:p>04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1]+1" office:value-type="float" office:value="409" calcext:value-type="float">
            <text:p>409</text:p>
          </table:table-cell>
          <table:table-cell table:style-name="ce48" table:formula="of:=[.J412]*0.015+IF([.F412]=0.015; [.F412])" office:value-type="float" office:value="0.24" calcext:value-type="float">
            <text:p>0.2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1]+[.E412]" office:value-type="float" office:value="1028.595" calcext:value-type="float">
            <text:p>1028.595</text:p>
          </table:table-cell>
          <table:table-cell table:style-name="ce109" office:value-type="float" office:value="16" calcext:value-type="float">
            <text:p>0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2]+1" office:value-type="float" office:value="410" calcext:value-type="float">
            <text:p>410</text:p>
          </table:table-cell>
          <table:table-cell table:style-name="ce48" table:formula="of:=[.J413]*0.015+IF([.F413]=0.015; [.F413])" office:value-type="float" office:value="0.315" calcext:value-type="float">
            <text:p>0.3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2]+[.E413]" office:value-type="float" office:value="1028.91" calcext:value-type="float">
            <text:p>1028.910</text:p>
          </table:table-cell>
          <table:table-cell table:style-name="ce109" office:value-type="float" office:value="21" calcext:value-type="float">
            <text:p>02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3]+1" office:value-type="float" office:value="411" calcext:value-type="float">
            <text:p>411</text:p>
          </table:table-cell>
          <table:table-cell table:style-name="ce48" table:formula="of:=[.J414]*0.015+IF([.F414]=0.015; [.F414])" office:value-type="float" office:value="0.795" calcext:value-type="float">
            <text:p>0.7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3]+[.E414]" office:value-type="float" office:value="1029.705" calcext:value-type="float">
            <text:p>1029.705</text:p>
          </table:table-cell>
          <table:table-cell table:style-name="ce109" office:value-type="float" office:value="53" calcext:value-type="float">
            <text:p>05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4]+1" office:value-type="float" office:value="412" calcext:value-type="float">
            <text:p>412</text:p>
          </table:table-cell>
          <table:table-cell table:style-name="ce48" table:formula="of:=[.J415]*0.015+IF([.F415]=0.015; [.F415])" office:value-type="float" office:value="0.03" calcext:value-type="float">
            <text:p>0.0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4]+[.E415]" office:value-type="float" office:value="1029.735" calcext:value-type="float">
            <text:p>1029.735</text:p>
          </table:table-cell>
          <table:table-cell table:style-name="ce109" office:value-type="float" office:value="2" calcext:value-type="float">
            <text:p>002</text:p>
          </table:table-cell>
          <table:table-cell table:style-name="ce121" office:value-type="string" calcext:value-type="string">
            <text:p>2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5]+1" office:value-type="float" office:value="413" calcext:value-type="float">
            <text:p>413</text:p>
          </table:table-cell>
          <table:table-cell table:style-name="ce48" table:formula="of:=[.J416]*0.015+IF([.F416]=0.015; [.F416])" office:value-type="float" office:value="0.045" calcext:value-type="float">
            <text:p>0.0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5]+[.E416]" office:value-type="float" office:value="1029.78" calcext:value-type="float">
            <text:p>1029.780</text:p>
          </table:table-cell>
          <table:table-cell table:style-name="ce109" office:value-type="float" office:value="3" calcext:value-type="float">
            <text:p>003</text:p>
          </table:table-cell>
          <table:table-cell table:style-name="ce121" office:value-type="string" calcext:value-type="string">
            <text:p>reset ve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6]+1" office:value-type="float" office:value="414" calcext:value-type="float">
            <text:p>414</text:p>
          </table:table-cell>
          <table:table-cell table:style-name="ce48" table:formula="of:=[.J417]*0.015+IF([.F417]=0.015; [.F417])" office:value-type="float" office:value="0.15" calcext:value-type="float">
            <text:p>0.1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6]+[.E417]" office:value-type="float" office:value="1029.93" calcext:value-type="float">
            <text:p>1029.930</text:p>
          </table:table-cell>
          <table:table-cell table:style-name="ce109" office:value-type="float" office:value="10" calcext:value-type="float">
            <text:p>010</text:p>
          </table:table-cell>
          <table:table-cell table:style-name="ce121" office:value-type="string" calcext:value-type="string">
            <text:p>10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17]+1" office:value-type="float" office:value="415" calcext:value-type="float">
            <text:p>415</text:p>
          </table:table-cell>
          <table:table-cell table:style-name="ce48" table:formula="of:=[.J418]*0.015+IF([.F418]=0.015; [.F418])" office:value-type="float" office:value="1.755" calcext:value-type="float">
            <text:p>1.7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17]+[.E418]" office:value-type="float" office:value="1031.685" calcext:value-type="float">
            <text:p>1031.685</text:p>
          </table:table-cell>
          <table:table-cell table:style-name="ce109" office:value-type="float" office:value="117" calcext:value-type="float">
            <text:p>11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418]+1" office:value-type="float" office:value="416" calcext:value-type="float">
            <text:p>416</text:p>
          </table:table-cell>
          <table:table-cell table:style-name="ce51" table:formula="of:=[.J419]*0.015+IF([.F419]=0.015; [.F419])" office:value-type="float" office:value="1.23" calcext:value-type="float">
            <text:p>1.23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418]+[.E419]" office:value-type="float" office:value="1032.915" calcext:value-type="float">
            <text:p>1032.915</text:p>
          </table:table-cell>
          <table:table-cell table:style-name="ce111" office:value-type="float" office:value="82" calcext:value-type="float">
            <text:p>082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table-cell table:style-name="ce16" office:value-type="string" calcext:value-type="string" table:number-columns-spanned="1" table:number-rows-spanned="53">
            <text:p>CHIRALITY</text:p>
          </table:table-cell>
          <table:table-cell table:style-name="ce33" office:value-type="string" calcext:value-type="string" table:number-columns-spanned="1" table:number-rows-spanned="12">
            <text:p>ez2_c6_1</text:p>
          </table:table-cell>
          <table:table-cell table:style-name="ce43" table:formula="of:=[.D419]+1" office:value-type="float" office:value="417" calcext:value-type="float">
            <text:p>417</text:p>
          </table:table-cell>
          <table:table-cell table:style-name="ce48" table:formula="of:=[.J420]*0.015+IF([.F420]=0.015; [.F420])" office:value-type="float" office:value="0.06" calcext:value-type="float">
            <text:p>0.060</text:p>
          </table:table-cell>
          <table:table-cell table:style-name="ce60" office:value-type="float" office:value="0.015" calcext:value-type="float">
            <text:p>0.015</text:p>
          </table:table-cell>
          <table:table-cell table:style-name="ce68" office:value-type="string" calcext:value-type="string">
            <text:p>peng</text:p>
          </table:table-cell>
          <table:table-cell table:style-name="ce81" table:formula="of:=prettyprinttime(SUM([.E420:.E431]))" office:value-type="string" office:string-value="" calcext:value-type="error" table:number-columns-spanned="1" table:number-rows-spanned="12">
            <text:p>#NAME?</text:p>
          </table:table-cell>
          <table:table-cell table:style-name="ce49" table:formula="of:=[.I419]+[.E420]" office:value-type="float" office:value="1032.975" calcext:value-type="float">
            <text:p>1032.975</text:p>
          </table:table-cell>
          <table:table-cell table:style-name="ce108" office:value-type="float" office:value="3" calcext:value-type="float">
            <text:p>003</text:p>
          </table:table-cell>
          <table:table-cell table:style-name="ce120" office:value-type="string" calcext:value-type="string">
            <text:p>3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0]+1" office:value-type="float" office:value="418" calcext:value-type="float">
            <text:p>418</text:p>
          </table:table-cell>
          <table:table-cell table:style-name="ce48" table:formula="of:=[.J421]*0.015+IF([.F421]=0.015; [.F421])" office:value-type="float" office:value="0.6" calcext:value-type="float">
            <text:p>0.6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0]+[.E421]" office:value-type="float" office:value="1033.575" calcext:value-type="float">
            <text:p>1033.575</text:p>
          </table:table-cell>
          <table:table-cell table:style-name="ce109" office:value-type="float" office:value="40" calcext:value-type="float">
            <text:p>04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1]+1" office:value-type="float" office:value="419" calcext:value-type="float">
            <text:p>419</text:p>
          </table:table-cell>
          <table:table-cell table:style-name="ce48" table:formula="of:=[.J422]*0.015+IF([.F422]=0.015; [.F422])" office:value-type="float" office:value="1.275" calcext:value-type="float">
            <text:p>1.2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1]+[.E422]" office:value-type="float" office:value="1034.85" calcext:value-type="float">
            <text:p>1034.850</text:p>
          </table:table-cell>
          <table:table-cell table:style-name="ce109" office:value-type="float" office:value="85" calcext:value-type="float">
            <text:p>08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2]+1" office:value-type="float" office:value="420" calcext:value-type="float">
            <text:p>420</text:p>
          </table:table-cell>
          <table:table-cell table:style-name="ce48" table:formula="of:=[.J423]*0.015+IF([.F423]=0.015; [.F423])" office:value-type="float" office:value="1.38" calcext:value-type="float">
            <text:p>1.3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2]+[.E423]" office:value-type="float" office:value="1036.23" calcext:value-type="float">
            <text:p>1036.230</text:p>
          </table:table-cell>
          <table:table-cell table:style-name="ce109" office:value-type="float" office:value="92" calcext:value-type="float">
            <text:p>09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3]+1" office:value-type="float" office:value="421" calcext:value-type="float">
            <text:p>421</text:p>
          </table:table-cell>
          <table:table-cell table:style-name="ce48" table:formula="of:=[.J424]*0.015+IF([.F424]=0.015; [.F424])" office:value-type="float" office:value="0.18" calcext:value-type="float">
            <text:p>0.1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3]+[.E424]" office:value-type="float" office:value="1036.41" calcext:value-type="float">
            <text:p>1036.410</text:p>
          </table:table-cell>
          <table:table-cell table:style-name="ce109" office:value-type="float" office:value="12" calcext:value-type="float">
            <text:p>012</text:p>
          </table:table-cell>
          <table:table-cell table:style-name="ce121" office:value-type="string" calcext:value-type="string">
            <text:p>12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4]+1" office:value-type="float" office:value="422" calcext:value-type="float">
            <text:p>422</text:p>
          </table:table-cell>
          <table:table-cell table:style-name="ce48" table:formula="of:=[.J425]*0.015+IF([.F425]=0.015; [.F425])" office:value-type="float" office:value="4.44" calcext:value-type="float">
            <text:p>4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4]+[.E425]" office:value-type="float" office:value="1040.85" calcext:value-type="float">
            <text:p>1040.850</text:p>
          </table:table-cell>
          <table:table-cell table:style-name="ce109" office:value-type="float" office:value="296" calcext:value-type="float">
            <text:p>296</text:p>
          </table:table-cell>
          <table:table-cell table:style-name="ce121" office:value-type="string" calcext:value-type="string">
            <text:p>redirect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5]+1" office:value-type="float" office:value="423" calcext:value-type="float">
            <text:p>423</text:p>
          </table:table-cell>
          <table:table-cell table:style-name="ce48" table:formula="of:=[.J426]*0.015+IF([.F426]=0.015; [.F426])" office:value-type="float" office:value="2.055" calcext:value-type="float">
            <text:p>2.0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5]+[.E426]" office:value-type="float" office:value="1042.905" calcext:value-type="float">
            <text:p>1042.905</text:p>
          </table:table-cell>
          <table:table-cell table:style-name="ce109" office:value-type="float" office:value="137" calcext:value-type="float">
            <text:p>137</text:p>
          </table:table-cell>
          <table:table-cell table:style-name="ce121" office:value-type="string" calcext:value-type="string">
            <text:p>137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6]+1" office:value-type="float" office:value="424" calcext:value-type="float">
            <text:p>424</text:p>
          </table:table-cell>
          <table:table-cell table:style-name="ce48" table:formula="of:=[.J427]*0.015+IF([.F427]=0.015; [.F427])" office:value-type="float" office:value="2.625" calcext:value-type="float">
            <text:p>2.6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6]+[.E427]" office:value-type="float" office:value="1045.53" calcext:value-type="float">
            <text:p>1045.530</text:p>
          </table:table-cell>
          <table:table-cell table:style-name="ce109" office:value-type="float" office:value="175" calcext:value-type="float">
            <text:p>175</text:p>
          </table:table-cell>
          <table:table-cell table:style-name="ce121" office:value-type="string" calcext:value-type="string">
            <text:p>if we don't wait here we crash.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7]+1" office:value-type="float" office:value="425" calcext:value-type="float">
            <text:p>425</text:p>
          </table:table-cell>
          <table:table-cell table:style-name="ce48" table:formula="of:=[.J428]*0.015+IF([.F428]=0.015; [.F428])" office:value-type="float" office:value="3.225" calcext:value-type="float">
            <text:p>3.22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27]+[.E428]" office:value-type="float" office:value="1048.755" calcext:value-type="float">
            <text:p>1048.755</text:p>
          </table:table-cell>
          <table:table-cell table:style-name="ce109" office:value-type="float" office:value="215" calcext:value-type="float">
            <text:p>215</text:p>
          </table:table-cell>
          <table:table-cell table:style-name="ce121" office:value-type="string" calcext:value-type="string">
            <text:p>215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8]+1" office:value-type="float" office:value="426" calcext:value-type="float">
            <text:p>426</text:p>
          </table:table-cell>
          <table:table-cell table:style-name="ce48" table:formula="of:=[.J429]*0.015+IF([.F429]=0.015; [.F429])" office:value-type="float" office:value="1.71" calcext:value-type="float">
            <text:p>1.7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28]+[.E429]" office:value-type="float" office:value="1050.465" calcext:value-type="float">
            <text:p>1050.465</text:p>
          </table:table-cell>
          <table:table-cell table:style-name="ce109" office:value-type="float" office:value="114" calcext:value-type="float">
            <text:p>11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29]+1" office:value-type="float" office:value="427" calcext:value-type="float">
            <text:p>427</text:p>
          </table:table-cell>
          <table:table-cell table:style-name="ce48" table:formula="of:=[.J430]*0.015+IF([.F430]=0.015; [.F430])" office:value-type="float" office:value="26.04" calcext:value-type="float">
            <text:p>26.0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29]+[.E430]" office:value-type="float" office:value="1076.505" calcext:value-type="float">
            <text:p>1076.505</text:p>
          </table:table-cell>
          <table:table-cell table:style-name="ce109" office:value-type="float" office:value="1736" calcext:value-type="float">
            <text:p>17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430]+1" office:value-type="float" office:value="428" calcext:value-type="float">
            <text:p>428</text:p>
          </table:table-cell>
          <table:table-cell table:style-name="ce51" table:formula="of:=[.J431]*0.015+IF([.F431]=0.015; [.F431])" office:value-type="float" office:value="11.37" calcext:value-type="float">
            <text:p>11.37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MPy</text:p>
          </table:table-cell>
          <table:covered-table-cell table:style-name="ce83"/>
          <table:table-cell table:style-name="ce94" table:formula="of:=[.I430]+[.E431]" office:value-type="float" office:value="1087.875" calcext:value-type="float">
            <text:p>1087.875</text:p>
          </table:table-cell>
          <table:table-cell table:style-name="ce111" office:value-type="float" office:value="758" calcext:value-type="float">
            <text:p>758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table-cell table:style-name="ce33" office:value-type="string" calcext:value-type="string" table:number-columns-spanned="1" table:number-rows-spanned="40">
            <text:p>ez2_c6_2</text:p>
          </table:table-cell>
          <table:table-cell table:style-name="ce43" table:formula="of:=[.D431]+1" office:value-type="float" office:value="429" calcext:value-type="float">
            <text:p>429</text:p>
          </table:table-cell>
          <table:table-cell table:style-name="ce48" table:formula="of:=[.J432]*0.015+IF([.F432]=0.03; [.F432])" office:value-type="float" office:value="19.77" calcext:value-type="float">
            <text:p>19.770</text:p>
          </table:table-cell>
          <table:table-cell table:style-name="ce60" office:value-type="float" office:value="0.03" calcext:value-type="float">
            <text:p>0.03</text:p>
          </table:table-cell>
          <table:table-cell table:style-name="ce68" office:value-type="string" calcext:value-type="string">
            <text:p>MPy</text:p>
          </table:table-cell>
          <table:table-cell table:style-name="ce81" table:formula="of:=prettyprinttime(SUM([.E432:.E471]))" office:value-type="string" office:string-value="" calcext:value-type="error" table:number-columns-spanned="1" table:number-rows-spanned="40">
            <text:p>#NAME?</text:p>
          </table:table-cell>
          <table:table-cell table:style-name="ce49" table:formula="of:=[.I431]+[.E432]" office:value-type="float" office:value="1107.645" calcext:value-type="float">
            <text:p>1107.645</text:p>
          </table:table-cell>
          <table:table-cell table:style-name="ce108" office:value-type="float" office:value="1316" calcext:value-type="float">
            <text:p>1316</text:p>
          </table:table-cell>
          <table:table-cell table:style-name="ce120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2]+1" office:value-type="float" office:value="430" calcext:value-type="float">
            <text:p>430</text:p>
          </table:table-cell>
          <table:table-cell table:style-name="ce48" table:formula="of:=[.J433]*0.015+IF([.F433]=0.015; [.F433])" office:value-type="float" office:value="2.835" calcext:value-type="float">
            <text:p>2.8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2]+[.E433]" office:value-type="float" office:value="1110.48" calcext:value-type="float">
            <text:p>1110.480</text:p>
          </table:table-cell>
          <table:table-cell table:style-name="ce109" office:value-type="float" office:value="189" calcext:value-type="float">
            <text:p>18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3]+1" office:value-type="float" office:value="431" calcext:value-type="float">
            <text:p>431</text:p>
          </table:table-cell>
          <table:table-cell table:style-name="ce48" table:formula="of:=[.J434]*0.015+IF([.F434]=0.015; [.F434])" office:value-type="float" office:value="0.18" calcext:value-type="float">
            <text:p>0.18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3]+[.E434]" office:value-type="float" office:value="1110.66" calcext:value-type="float">
            <text:p>1110.660</text:p>
          </table:table-cell>
          <table:table-cell table:style-name="ce109" office:value-type="float" office:value="12" calcext:value-type="float">
            <text:p>01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4]+1" office:value-type="float" office:value="432" calcext:value-type="float">
            <text:p>432</text:p>
          </table:table-cell>
          <table:table-cell table:style-name="ce48" table:formula="of:=[.J435]*0.015+IF([.F435]=0.015; [.F435])" office:value-type="float" office:value="0.75" calcext:value-type="float">
            <text:p>0.7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4]+[.E435]" office:value-type="float" office:value="1111.41" calcext:value-type="float">
            <text:p>1111.410</text:p>
          </table:table-cell>
          <table:table-cell table:style-name="ce109" office:value-type="float" office:value="50" calcext:value-type="float">
            <text:p>05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5]+1" office:value-type="float" office:value="433" calcext:value-type="float">
            <text:p>433</text:p>
          </table:table-cell>
          <table:table-cell table:style-name="ce48" table:formula="of:=[.J436]*0.015+IF([.F436]=0.015; [.F436])" office:value-type="float" office:value="1.155" calcext:value-type="float">
            <text:p>1.1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5]+[.E436]" office:value-type="float" office:value="1112.565" calcext:value-type="float">
            <text:p>1112.565</text:p>
          </table:table-cell>
          <table:table-cell table:style-name="ce109" office:value-type="float" office:value="77" calcext:value-type="float">
            <text:p>07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6]+1" office:value-type="float" office:value="434" calcext:value-type="float">
            <text:p>434</text:p>
          </table:table-cell>
          <table:table-cell table:style-name="ce48" table:formula="of:=[.J437]*0.015+IF([.F437]=0.015; [.F437])" office:value-type="float" office:value="7.545" calcext:value-type="float">
            <text:p>7.5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6]+[.E437]" office:value-type="float" office:value="1120.11" calcext:value-type="float">
            <text:p>1120.110</text:p>
          </table:table-cell>
          <table:table-cell table:style-name="ce109" office:value-type="float" office:value="503" calcext:value-type="float">
            <text:p>50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7]+1" office:value-type="float" office:value="435" calcext:value-type="float">
            <text:p>435</text:p>
          </table:table-cell>
          <table:table-cell table:style-name="ce48" table:formula="of:=[.J438]*0.015+IF([.F438]=0.015; [.F438])" office:value-type="float" office:value="1.44" calcext:value-type="float">
            <text:p>1.4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7]+[.E438]" office:value-type="float" office:value="1121.55" calcext:value-type="float">
            <text:p>1121.550</text:p>
          </table:table-cell>
          <table:table-cell table:style-name="ce109" office:value-type="float" office:value="96" calcext:value-type="float">
            <text:p>09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8]+1" office:value-type="float" office:value="436" calcext:value-type="float">
            <text:p>436</text:p>
          </table:table-cell>
          <table:table-cell table:style-name="ce48" table:formula="of:=[.J439]*0.015+IF([.F439]=0.015; [.F439])" office:value-type="float" office:value="1.23" calcext:value-type="float">
            <text:p>1.2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8]+[.E439]" office:value-type="float" office:value="1122.78" calcext:value-type="float">
            <text:p>1122.780</text:p>
          </table:table-cell>
          <table:table-cell table:style-name="ce109" office:value-type="float" office:value="82" calcext:value-type="float">
            <text:p>08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39]+1" office:value-type="float" office:value="437" calcext:value-type="float">
            <text:p>437</text:p>
          </table:table-cell>
          <table:table-cell table:style-name="ce48" table:formula="of:=[.J440]*0.015+IF([.F440]=0.015; [.F440])" office:value-type="float" office:value="0.555" calcext:value-type="float">
            <text:p>0.5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39]+[.E440]" office:value-type="float" office:value="1123.335" calcext:value-type="float">
            <text:p>1123.335</text:p>
          </table:table-cell>
          <table:table-cell table:style-name="ce109" office:value-type="float" office:value="37" calcext:value-type="float">
            <text:p>03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0]+1" office:value-type="float" office:value="438" calcext:value-type="float">
            <text:p>438</text:p>
          </table:table-cell>
          <table:table-cell table:style-name="ce48" table:formula="of:=[.J441]*0.015+IF([.F441]=0.015; [.F441])" office:value-type="float" office:value="0.66" calcext:value-type="float">
            <text:p>0.6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40]+[.E441]" office:value-type="float" office:value="1123.995" calcext:value-type="float">
            <text:p>1123.995</text:p>
          </table:table-cell>
          <table:table-cell table:style-name="ce109" office:value-type="float" office:value="44" calcext:value-type="float">
            <text:p>04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1]+1" office:value-type="float" office:value="439" calcext:value-type="float">
            <text:p>439</text:p>
          </table:table-cell>
          <table:table-cell table:style-name="ce48" table:formula="of:=[.J442]*0.015+IF([.F442]=0.015; [.F442])" office:value-type="float" office:value="2.535" calcext:value-type="float">
            <text:p>2.5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41]+[.E442]" office:value-type="float" office:value="1126.53" calcext:value-type="float">
            <text:p>1126.530</text:p>
          </table:table-cell>
          <table:table-cell table:style-name="ce109" office:value-type="float" office:value="169" calcext:value-type="float">
            <text:p>16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2]+1" office:value-type="float" office:value="440" calcext:value-type="float">
            <text:p>440</text:p>
          </table:table-cell>
          <table:table-cell table:style-name="ce48" table:formula="of:=[.J443]*0.015+IF([.F443]=0.015; [.F443])" office:value-type="float" office:value="31.83" calcext:value-type="float">
            <text:p>31.83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MPy</text:p>
          </table:table-cell>
          <table:covered-table-cell table:style-name="ce82"/>
          <table:table-cell table:style-name="ce49" table:formula="of:=[.I442]+[.E443]" office:value-type="float" office:value="1158.36" calcext:value-type="float">
            <text:p>1158.360</text:p>
          </table:table-cell>
          <table:table-cell table:style-name="ce109" office:value-type="float" office:value="2122" calcext:value-type="float">
            <text:p>2122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3]+1" office:value-type="float" office:value="441" calcext:value-type="float">
            <text:p>441</text:p>
          </table:table-cell>
          <table:table-cell table:style-name="ce48" table:formula="of:=[.J444]*0.015+IF([.F444]=0.015; [.F444])" office:value-type="float" office:value="60.975" calcext:value-type="float">
            <text:p>60.9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3]+[.E444]" office:value-type="float" office:value="1219.335" calcext:value-type="float">
            <text:p>1219.335</text:p>
          </table:table-cell>
          <table:table-cell table:style-name="ce109" office:value-type="float" office:value="4065" calcext:value-type="float">
            <text:p>406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4]+1" office:value-type="float" office:value="442" calcext:value-type="float">
            <text:p>442</text:p>
          </table:table-cell>
          <table:table-cell table:style-name="ce48" table:formula="of:=[.J445]*0.015+IF([.F445]=0.015; [.F445])" office:value-type="float" office:value="3.39" calcext:value-type="float">
            <text:p>3.39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4]+[.E445]" office:value-type="float" office:value="1222.725" calcext:value-type="float">
            <text:p>1222.725</text:p>
          </table:table-cell>
          <table:table-cell table:style-name="ce109" office:value-type="float" office:value="226" calcext:value-type="float">
            <text:p>22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5]+1" office:value-type="float" office:value="443" calcext:value-type="float">
            <text:p>443</text:p>
          </table:table-cell>
          <table:table-cell table:style-name="ce48" table:formula="of:=[.J446]*0.015+IF([.F446]=0.015; [.F446])" office:value-type="float" office:value="3.21" calcext:value-type="float">
            <text:p>3.21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5]+[.E446]" office:value-type="float" office:value="1225.935" calcext:value-type="float">
            <text:p>1225.935</text:p>
          </table:table-cell>
          <table:table-cell table:style-name="ce109" office:value-type="float" office:value="214" calcext:value-type="float">
            <text:p>21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6]+1" office:value-type="float" office:value="444" calcext:value-type="float">
            <text:p>444</text:p>
          </table:table-cell>
          <table:table-cell table:style-name="ce48" table:formula="of:=[.J447]*0.015+IF([.F447]=0.015; [.F447])" office:value-type="float" office:value="4.14" calcext:value-type="float">
            <text:p>4.1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6]+[.E447]" office:value-type="float" office:value="1230.075" calcext:value-type="float">
            <text:p>1230.075</text:p>
          </table:table-cell>
          <table:table-cell table:style-name="ce109" office:value-type="float" office:value="276" calcext:value-type="float">
            <text:p>27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7]+1" office:value-type="float" office:value="445" calcext:value-type="float">
            <text:p>445</text:p>
          </table:table-cell>
          <table:table-cell table:style-name="ce48" table:formula="of:=[.J448]*0.015+IF([.F448]=0.015; [.F448])" office:value-type="float" office:value="7.275" calcext:value-type="float">
            <text:p>7.2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7]+[.E448]" office:value-type="float" office:value="1237.35" calcext:value-type="float">
            <text:p>1237.350</text:p>
          </table:table-cell>
          <table:table-cell table:style-name="ce109" office:value-type="float" office:value="485" calcext:value-type="float">
            <text:p>48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8]+1" office:value-type="float" office:value="446" calcext:value-type="float">
            <text:p>446</text:p>
          </table:table-cell>
          <table:table-cell table:style-name="ce48" table:formula="of:=[.J449]*0.015+IF([.F449]=0.015; [.F449])" office:value-type="float" office:value="34.275" calcext:value-type="float">
            <text:p>34.2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8]+[.E449]" office:value-type="float" office:value="1271.625" calcext:value-type="float">
            <text:p>1271.625</text:p>
          </table:table-cell>
          <table:table-cell table:style-name="ce109" office:value-type="float" office:value="2285" calcext:value-type="float">
            <text:p>228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49]+1" office:value-type="float" office:value="447" calcext:value-type="float">
            <text:p>447</text:p>
          </table:table-cell>
          <table:table-cell table:style-name="ce48" table:formula="of:=[.J450]*0.015+IF([.F450]=0.015; [.F450])" office:value-type="float" office:value="3.375" calcext:value-type="float">
            <text:p>3.3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49]+[.E450]" office:value-type="float" office:value="1275" calcext:value-type="float">
            <text:p>1275.000</text:p>
          </table:table-cell>
          <table:table-cell table:style-name="ce109" office:value-type="float" office:value="225" calcext:value-type="float">
            <text:p>22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0]+1" office:value-type="float" office:value="448" calcext:value-type="float">
            <text:p>448</text:p>
          </table:table-cell>
          <table:table-cell table:style-name="ce48" table:formula="of:=[.J451]*0.015+IF([.F451]=0.015; [.F451])" office:value-type="float" office:value="1.74" calcext:value-type="float">
            <text:p>1.7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0]+[.E451]" office:value-type="float" office:value="1276.74" calcext:value-type="float">
            <text:p>1276.740</text:p>
          </table:table-cell>
          <table:table-cell table:style-name="ce109" office:value-type="float" office:value="116" calcext:value-type="float">
            <text:p>11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1]+1" office:value-type="float" office:value="449" calcext:value-type="float">
            <text:p>449</text:p>
          </table:table-cell>
          <table:table-cell table:style-name="ce48" table:formula="of:=[.J452]*0.015+IF([.F452]=0.015; [.F452])" office:value-type="float" office:value="5.385" calcext:value-type="float">
            <text:p>5.38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1]+[.E452]" office:value-type="float" office:value="1282.125" calcext:value-type="float">
            <text:p>1282.125</text:p>
          </table:table-cell>
          <table:table-cell table:style-name="ce109" office:value-type="float" office:value="359" calcext:value-type="float">
            <text:p>35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2]+1" office:value-type="float" office:value="450" calcext:value-type="float">
            <text:p>450</text:p>
          </table:table-cell>
          <table:table-cell table:style-name="ce48" table:formula="of:=[.J453]*0.015+IF([.F453]=0.015; [.F453])" office:value-type="float" office:value="3.315" calcext:value-type="float">
            <text:p>3.3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2]+[.E453]" office:value-type="float" office:value="1285.44" calcext:value-type="float">
            <text:p>1285.440</text:p>
          </table:table-cell>
          <table:table-cell table:style-name="ce109" office:value-type="float" office:value="221" calcext:value-type="float">
            <text:p>22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3]+1" office:value-type="float" office:value="451" calcext:value-type="float">
            <text:p>451</text:p>
          </table:table-cell>
          <table:table-cell table:style-name="ce48" table:formula="of:=[.J454]*0.015+IF([.F454]=0.015; [.F454])" office:value-type="float" office:value="3.72" calcext:value-type="float">
            <text:p>3.72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3]+[.E454]" office:value-type="float" office:value="1289.16" calcext:value-type="float">
            <text:p>1289.160</text:p>
          </table:table-cell>
          <table:table-cell table:style-name="ce109" office:value-type="float" office:value="248" calcext:value-type="float">
            <text:p>24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4]+1" office:value-type="float" office:value="452" calcext:value-type="float">
            <text:p>452</text:p>
          </table:table-cell>
          <table:table-cell table:style-name="ce48" table:formula="of:=[.J455]*0.015+IF([.F455]=0.015; [.F455])" office:value-type="float" office:value="7.215" calcext:value-type="float">
            <text:p>7.21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4]+[.E455]" office:value-type="float" office:value="1296.375" calcext:value-type="float">
            <text:p>1296.375</text:p>
          </table:table-cell>
          <table:table-cell table:style-name="ce109" office:value-type="float" office:value="481" calcext:value-type="float">
            <text:p>481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5]+1" office:value-type="float" office:value="453" calcext:value-type="float">
            <text:p>453</text:p>
          </table:table-cell>
          <table:table-cell table:style-name="ce48" table:formula="of:=[.J456]*0.015+IF([.F456]=0.015; [.F456])" office:value-type="float" office:value="9.96" calcext:value-type="float">
            <text:p>9.9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5]+[.E456]" office:value-type="float" office:value="1306.335" calcext:value-type="float">
            <text:p>1306.335</text:p>
          </table:table-cell>
          <table:table-cell table:style-name="ce109" office:value-type="float" office:value="664" calcext:value-type="float">
            <text:p>664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6]+1" office:value-type="float" office:value="454" calcext:value-type="float">
            <text:p>454</text:p>
          </table:table-cell>
          <table:table-cell table:style-name="ce48" table:formula="of:=[.J457]*0.015+IF([.F457]=0.015; [.F457])" office:value-type="float" office:value="3.555" calcext:value-type="float">
            <text:p>3.5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6]+[.E457]" office:value-type="float" office:value="1309.89" calcext:value-type="float">
            <text:p>1309.890</text:p>
          </table:table-cell>
          <table:table-cell table:style-name="ce109" office:value-type="float" office:value="237" calcext:value-type="float">
            <text:p>23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7]+1" office:value-type="float" office:value="455" calcext:value-type="float">
            <text:p>455</text:p>
          </table:table-cell>
          <table:table-cell table:style-name="ce48" table:formula="of:=[.J458]*0.015+IF([.F458]=0.015; [.F458])" office:value-type="float" office:value="3.435" calcext:value-type="float">
            <text:p>3.43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7]+[.E458]" office:value-type="float" office:value="1313.325" calcext:value-type="float">
            <text:p>1313.325</text:p>
          </table:table-cell>
          <table:table-cell table:style-name="ce109" office:value-type="float" office:value="229" calcext:value-type="float">
            <text:p>229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8]+1" office:value-type="float" office:value="456" calcext:value-type="float">
            <text:p>456</text:p>
          </table:table-cell>
          <table:table-cell table:style-name="ce48" table:formula="of:=[.J459]*0.015+IF([.F459]=0.015; [.F459])" office:value-type="float" office:value="3.15" calcext:value-type="float">
            <text:p>3.15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8]+[.E459]" office:value-type="float" office:value="1316.475" calcext:value-type="float">
            <text:p>1316.475</text:p>
          </table:table-cell>
          <table:table-cell table:style-name="ce109" office:value-type="float" office:value="210" calcext:value-type="float">
            <text:p>21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59]+1" office:value-type="float" office:value="457" calcext:value-type="float">
            <text:p>457</text:p>
          </table:table-cell>
          <table:table-cell table:style-name="ce48" table:formula="of:=[.J460]*0.015+IF([.F460]=0.015; [.F460])" office:value-type="float" office:value="20.475" calcext:value-type="float">
            <text:p>20.47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59]+[.E460]" office:value-type="float" office:value="1336.95" calcext:value-type="float">
            <text:p>1336.950</text:p>
          </table:table-cell>
          <table:table-cell table:style-name="ce109" office:value-type="float" office:value="1365" calcext:value-type="float">
            <text:p>1365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0]+1" office:value-type="float" office:value="458" calcext:value-type="float">
            <text:p>458</text:p>
          </table:table-cell>
          <table:table-cell table:style-name="ce48" table:formula="of:=[.J461]*0.015+IF([.F461]=0.015; [.F461])" office:value-type="float" office:value="7.155" calcext:value-type="float">
            <text:p>7.1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0]+[.E461]" office:value-type="float" office:value="1344.105" calcext:value-type="float">
            <text:p>1344.105</text:p>
          </table:table-cell>
          <table:table-cell table:style-name="ce109" office:value-type="float" office:value="477" calcext:value-type="float">
            <text:p>47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1]+1" office:value-type="float" office:value="459" calcext:value-type="float">
            <text:p>459</text:p>
          </table:table-cell>
          <table:table-cell table:style-name="ce48" table:formula="of:=[.J462]*0.015+IF([.F462]=0.015; [.F462])" office:value-type="float" office:value="6.54" calcext:value-type="float">
            <text:p>6.54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1]+[.E462]" office:value-type="float" office:value="1350.645" calcext:value-type="float">
            <text:p>1350.645</text:p>
          </table:table-cell>
          <table:table-cell table:style-name="ce109" office:value-type="float" office:value="436" calcext:value-type="float">
            <text:p>436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2]+1" office:value-type="float" office:value="460" calcext:value-type="float">
            <text:p>460</text:p>
          </table:table-cell>
          <table:table-cell table:style-name="ce48" table:formula="of:=[.J463]*0.015+IF([.F463]=0.015; [.F463])" office:value-type="float" office:value="10.8" calcext:value-type="float">
            <text:p>10.80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2]+[.E463]" office:value-type="float" office:value="1361.445" calcext:value-type="float">
            <text:p>1361.445</text:p>
          </table:table-cell>
          <table:table-cell table:style-name="ce109" office:value-type="float" office:value="720" calcext:value-type="float">
            <text:p>720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3]+1" office:value-type="float" office:value="461" calcext:value-type="float">
            <text:p>461</text:p>
          </table:table-cell>
          <table:table-cell table:style-name="ce48" table:formula="of:=[.J464]*0.015+IF([.F464]=0.015; [.F464])" office:value-type="float" office:value="7.095" calcext:value-type="float">
            <text:p>7.0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3]+[.E464]" office:value-type="float" office:value="1368.54" calcext:value-type="float">
            <text:p>1368.540</text:p>
          </table:table-cell>
          <table:table-cell table:style-name="ce109" office:value-type="float" office:value="473" calcext:value-type="float">
            <text:p>47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4]+1" office:value-type="float" office:value="462" calcext:value-type="float">
            <text:p>462</text:p>
          </table:table-cell>
          <table:table-cell table:style-name="ce48" table:formula="of:=[.J465]*0.015+IF([.F465]=0.015; [.F465])" office:value-type="float" office:value="0.36" calcext:value-type="float">
            <text:p>0.36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4]+[.E465]" office:value-type="float" office:value="1368.9" calcext:value-type="float">
            <text:p>1368.900</text:p>
          </table:table-cell>
          <table:table-cell table:style-name="ce109" office:value-type="float" office:value="24" calcext:value-type="float">
            <text:p>024</text:p>
          </table:table-cell>
          <table:table-cell table:style-name="ce121" office:value-type="string" calcext:value-type="string">
            <text:p>24 sl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5]+1" office:value-type="float" office:value="463" calcext:value-type="float">
            <text:p>463</text:p>
          </table:table-cell>
          <table:table-cell table:style-name="ce48" table:formula="of:=[.J466]*0.015+IF([.F466]=0.015; [.F466])" office:value-type="float" office:value="9.27" calcext:value-type="float">
            <text:p>9.2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5]+[.E466]" office:value-type="float" office:value="1378.17" calcext:value-type="float">
            <text:p>1378.170</text:p>
          </table:table-cell>
          <table:table-cell table:style-name="ce109" office:value-type="float" office:value="618" calcext:value-type="float">
            <text:p>61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6]+1" office:value-type="float" office:value="464" calcext:value-type="float">
            <text:p>464</text:p>
          </table:table-cell>
          <table:table-cell table:style-name="ce48" table:formula="of:=[.J467]*0.015+IF([.F467]=0.015; [.F467])" office:value-type="float" office:value="111.855" calcext:value-type="float">
            <text:p>111.85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6]+[.E467]" office:value-type="float" office:value="1490.025" calcext:value-type="float">
            <text:p>1490.025</text:p>
          </table:table-cell>
          <table:table-cell table:style-name="ce109" office:value-type="float" office:value="7457" calcext:value-type="float">
            <text:p>7457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7]+1" office:value-type="float" office:value="465" calcext:value-type="float">
            <text:p>465</text:p>
          </table:table-cell>
          <table:table-cell table:style-name="ce48" table:formula="of:=[.J468]*0.015+IF([.F468]=0.015; [.F468])" office:value-type="float" office:value="8.595" calcext:value-type="float">
            <text:p>8.59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7]+[.E468]" office:value-type="float" office:value="1498.62" calcext:value-type="float">
            <text:p>1498.620</text:p>
          </table:table-cell>
          <table:table-cell table:style-name="ce109" office:value-type="float" office:value="573" calcext:value-type="float">
            <text:p>57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8]+1" office:value-type="float" office:value="466" calcext:value-type="float">
            <text:p>466</text:p>
          </table:table-cell>
          <table:table-cell table:style-name="ce48" table:formula="of:=[.J469]*0.015+IF([.F469]=0.015; [.F469])" office:value-type="float" office:value="6.945" calcext:value-type="float">
            <text:p>6.945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8]+[.E469]" office:value-type="float" office:value="1505.565" calcext:value-type="float">
            <text:p>1505.565</text:p>
          </table:table-cell>
          <table:table-cell table:style-name="ce109" office:value-type="float" office:value="463" calcext:value-type="float">
            <text:p>463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1"/>
          <table:table-cell table:style-name="ce43" table:formula="of:=[.D469]+1" office:value-type="float" office:value="467" calcext:value-type="float">
            <text:p>467</text:p>
          </table:table-cell>
          <table:table-cell table:style-name="ce48" table:formula="of:=[.J470]*0.015+IF([.F470]=0.015; [.F470])" office:value-type="float" office:value="1.77" calcext:value-type="float">
            <text:p>1.770</text:p>
          </table:table-cell>
          <table:table-cell table:style-name="ce64" office:value-type="string" calcext:value-type="string">
            <text:p>-</text:p>
          </table:table-cell>
          <table:table-cell table:style-name="ce70" office:value-type="string" calcext:value-type="string">
            <text:p>peng</text:p>
          </table:table-cell>
          <table:covered-table-cell table:style-name="ce82"/>
          <table:table-cell table:style-name="ce49" table:formula="of:=[.I469]+[.E470]" office:value-type="float" office:value="1507.335" calcext:value-type="float">
            <text:p>1507.335</text:p>
          </table:table-cell>
          <table:table-cell table:style-name="ce109" office:value-type="float" office:value="118" calcext:value-type="float">
            <text:p>118</text:p>
          </table:table-cell>
          <table:table-cell table:style-name="ce121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7"/>
          <table:covered-table-cell table:style-name="ce32"/>
          <table:table-cell table:style-name="ce44" table:formula="of:=[.D470]+1" office:value-type="float" office:value="468" calcext:value-type="float">
            <text:p>468</text:p>
          </table:table-cell>
          <table:table-cell table:style-name="ce51" table:formula="of:=[.J471]*0.015+IF([.F471]=0.015; [.F471])" office:value-type="float" office:value="2.97" calcext:value-type="float">
            <text:p>2.970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peng</text:p>
          </table:table-cell>
          <table:covered-table-cell table:style-name="ce83"/>
          <table:table-cell table:style-name="ce94" table:formula="of:=[.I470]+[.E471]" office:value-type="float" office:value="1510.305" calcext:value-type="float">
            <text:p>1510.305</text:p>
          </table:table-cell>
          <table:table-cell table:style-name="ce111" office:value-type="float" office:value="198" calcext:value-type="float">
            <text:p>198</text:p>
          </table:table-cell>
          <table:table-cell table:style-name="ce124"/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covered-table-cell table:style-name="ce18"/>
          <table:table-cell table:style-name="ce33" office:value-type="string" calcext:value-type="string">
            <text:p>ez2_c6_3</text:p>
          </table:table-cell>
          <table:table-cell table:style-name="ce44" table:formula="of:=[.D471]+1" office:value-type="float" office:value="469" calcext:value-type="float">
            <text:p>469</text:p>
          </table:table-cell>
          <table:table-cell table:style-name="ce51" table:formula="of:=[.J472]*0.015+IF([.F472]=0.015; [.F472])" office:value-type="float" office:value="205.98" calcext:value-type="float">
            <text:p>205.980</text:p>
          </table:table-cell>
          <table:table-cell table:style-name="ce63" office:value-type="float" office:value="0.015" calcext:value-type="float">
            <text:p>0.015</text:p>
          </table:table-cell>
          <table:table-cell table:style-name="ce73" office:value-type="string" calcext:value-type="string">
            <text:p>peng</text:p>
          </table:table-cell>
          <table:table-cell table:style-name="ce81" table:formula="of:=prettyprinttime([.E472])" office:value-type="string" office:string-value="" calcext:value-type="error">
            <text:p>#NAME?</text:p>
          </table:table-cell>
          <table:table-cell table:style-name="ce94" table:formula="of:=[.I471]+[.E472]" office:value-type="float" office:value="1716.285" calcext:value-type="float">
            <text:p>1716.285</text:p>
          </table:table-cell>
          <table:table-cell table:style-name="ce113" office:value-type="float" office:value="13731" calcext:value-type="float">
            <text:p>13731</text:p>
          </table:table-cell>
          <table:table-cell table:style-name="ce126" office:value-type="string" calcext:value-type="string">
            <text:p>gg</text:p>
          </table:table-cell>
          <table:table-cell table:style-name="ce35"/>
          <table:table-cell table:style-name="ce13" table:number-columns-repeated="3"/>
          <table:table-cell table:number-columns-repeated="1009"/>
        </table:table-row>
        <table:table-row table:style-name="ro2">
          <table:table-cell table:style-name="ce13"/>
          <table:table-cell table:style-name="ce21" table:number-columns-repeated="6"/>
          <table:table-cell table:style-name="ce86" table:formula="of:=prettyprinttime(SUM([.E3:.E472]))" office:value-type="string" office:string-value="" calcext:value-type="error">
            <text:p>#NAME?</text:p>
          </table:table-cell>
          <table:table-cell table:style-name="ce21" table:number-columns-repeated="4"/>
          <table:table-cell table:style-name="ce13" table:number-columns-repeated="3"/>
          <table:table-cell table:number-columns-repeated="1009"/>
        </table:table-row>
        <table:table-row table:style-name="ro2" table:visibility="collapse">
          <table:table-cell table:style-name="ce13"/>
          <table:table-cell table:style-name="ce21" table:number-columns-repeated="11"/>
          <table:table-cell table:style-name="ce13" table:number-columns-repeated="3"/>
          <table:table-cell table:number-columns-repeated="1009"/>
        </table:table-row>
        <table:table-row table:style-name="ro2" table:visibility="collapse" table:number-rows-repeated="20">
          <table:table-cell table:style-name="ce13"/>
          <table:table-cell table:style-name="ce21" table:number-columns-repeated="11"/>
          <table:table-cell table:style-name="ce13" table:number-columns-repeated="3"/>
          <table:table-cell table:number-columns-repeated="1009"/>
        </table:table-row>
        <table:table-row table:style-name="ro2" table:visibility="collapse" table:number-rows-repeated="42">
          <table:table-cell table:style-name="ce13"/>
          <table:table-cell table:style-name="ce22"/>
          <table:table-cell table:style-name="ce35" table:number-columns-repeated="5"/>
          <table:table-cell table:style-name="ce87"/>
          <table:table-cell table:style-name="ce35" table:number-columns-repeated="2"/>
          <table:table-cell table:style-name="ce13" table:number-columns-repeated="5"/>
          <table:table-cell table:number-columns-repeated="1009"/>
        </table:table-row>
        <table:table-row table:style-name="ro2" table:visibility="collapse">
          <table:table-cell table:style-name="ce13"/>
          <table:table-cell table:style-name="ce22"/>
          <table:table-cell table:style-name="ce35" office:value-type="string" calcext:value-type="string">
            <text:p>L</text:p>
          </table:table-cell>
          <table:table-cell table:style-name="ce35" table:number-columns-repeated="4"/>
          <table:table-cell table:style-name="ce87"/>
          <table:table-cell table:style-name="ce35" table:number-columns-repeated="2"/>
          <table:table-cell table:style-name="ce13" table:number-columns-repeated="5"/>
          <table:table-cell table:number-columns-repeated="1009"/>
        </table:table-row>
        <table:table-row table:style-name="ro3" table:number-rows-repeated="1048038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range table:name="NamedRange1" table:base-cell-address="$Overview.$A$1" table:cell-range-address="$Segments.$C$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Comfortaa" svg:font-family="Comfortaa"/>
    <style:font-face style:name="Headland One" svg:font-family="'Headland One'"/>
    <style:font-face style:name="Inknut Antiqua" svg:font-family="'Inknut Antiqua'"/>
    <style:font-face style:name="Merriweather" svg:font-family="Merriweather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 number:style="long" number:textual="true"/>
      <number:text> </number:text>
      <number:year number:style="long"/>
    </number:date-style>
    <number:number-style style:name="N126">
      <number:number number:decimal-places="0" loext:min-decimal-places="0" number:min-integer-digits="3"/>
    </number:number-style>
    <number:number-style style:name="N127">
      <number:number number:decimal-places="3" loext:min-decimal-places="3" number:min-integer-digits="1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Overview" style:display-name="PageStyle_Overview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egments" style:display-name="PageStyle_Segment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3044" meta:object-count="1"/>
    <meta:generator>LibreOfficeDev/6.0.5.2$Linux_X86_64 LibreOffice_project/</meta:generator>
  </office:meta>
</office:document-meta>
</file>